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d7663a91ac317734853a9df1fb6b78.png"/>
  <manifest:file-entry manifest:media-type="image/png" manifest:full-path="Pictures/2e269b9c587efb228a73871708835043.png"/>
  <manifest:file-entry manifest:media-type="image/png" manifest:full-path="Pictures/2625a45274c363c17f05797020d38cec.png"/>
  <manifest:file-entry manifest:media-type="image/png" manifest:full-path="Pictures/bd59073e6144776080df48b10f370aa6.png"/>
  <manifest:file-entry manifest:media-type="image/png" manifest:full-path="Pictures/6802a1ae92eb5f223c503cc5bb29c907.png"/>
  <manifest:file-entry manifest:media-type="image/png" manifest:full-path="Pictures/722822e7253775a9a4b5ca0ac864edc3.png"/>
  <manifest:file-entry manifest:media-type="image/png" manifest:full-path="Pictures/d570670a859910b0961ca7b1612da30a.png"/>
  <manifest:file-entry manifest:media-type="image/png" manifest:full-path="Pictures/9f5e22f0afdb800187171f131497b986.png"/>
  <manifest:file-entry manifest:media-type="image/png" manifest:full-path="Pictures/0c8e5411b82d383ee06ee3fd74c23c36.png"/>
  <manifest:file-entry manifest:media-type="image/png" manifest:full-path="Pictures/a17e5291577d4d19756100a2c7a7c856.png"/>
  <manifest:file-entry manifest:media-type="image/png" manifest:full-path="Pictures/3dc1c05f21fe4ba90e466f549fd79a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bookmark text:name="brasil:courses:blender_unity:blender:1_first_scene"/>Get an offline copy of this page by clicking the libreoffice writer icon</text:span> 
</text:p>
          </table:table-cell>
        </table:table-row>
      </table:table>
      <text:p text:style-name="Horizontal_20_Line"/>
      <text:h text:style-name="Heading_20_1" text:outline-level="1"><text:bookmark-start text:name="__RefHeading___blender_practical_workfirst_scene_1"/><text:bookmark-start text:name="blender_practical_workfirst_scene"/>Blender practical work : first scene<text:bookmark-end text:name="__RefHeading___blender_practical_workfirst_scene_1"/><text:bookmark-end text:name="blender_practical_workfirst_scene"/></text:h>
      <text:p text:style-name="Text_20_body">We are going to learn how to model this scene with blender :</text:p>
      <text:p text:style-name="Text_20_body"><draw:frame draw:style-name="media" draw:name="0" text:anchor-type="as-char" draw:z-index="0" svg:width="27.093333333333cm" style:rel-width="100%" svg:height="19.094134000556cm" style:rel-height="scale"><draw:image xlink:href="Pictures/0ed7663a91ac317734853a9df1fb6b78.png" xlink:type="simple" xlink:show="embed" xlink:actuate="onLoad"/></draw:frame></text:p>
      <text:p text:style-name="Text_20_body"><draw:frame draw:style-name="media" draw:name="1" text:anchor-type="as-char" draw:z-index="1" svg:width="27.093333333333cm" style:rel-width="100%" svg:height="19.094134000556cm" style:rel-height="scale"><draw:image xlink:href="Pictures/2e269b9c587efb228a73871708835043.png" xlink:type="simple" xlink:show="embed" xlink:actuate="onLoad"/></draw:frame></text:p>
      <text:p text:style-name="Text_20_body"><draw:frame draw:style-name="media" draw:name="2" text:anchor-type="as-char" draw:z-index="2" svg:width="8.9429166666667cm" style:rel-width="100%" svg:height="6.8527083333333cm" style:rel-height="scale"><draw:image xlink:href="Pictures/2625a45274c363c17f05797020d38cec.png" xlink:type="simple" xlink:show="embed" xlink:actuate="onLoad"/></draw:frame></text:p>
      <text:p text:style-name="Text_20_body"><draw:frame draw:style-name="media" draw:name="3" text:anchor-type="as-char" draw:z-index="3" svg:width="27.093333333333cm" style:rel-width="100%" svg:height="15.24cm" style:rel-height="scale"><draw:image xlink:href="Pictures/bd59073e6144776080df48b10f370aa6.png" xlink:type="simple" xlink:show="embed" xlink:actuate="onLoad"/></draw:frame></text:p>
      <text:p text:style-name="Text_20_body">For the materials we can install the blenderkit (free) from <text:a xlink:type="simple" xlink:href="https://www.blendkit.com/" text:style-name="Internet_20_link" text:visited-style-name="Visited_20_Internet_20_Link">https://www.blendkit.com/</text:a>. you can download it here :</text:p>
      <text:list text:style-name="List_20_1" text:continue-numbering="false">
        <text:list-item>
          <text:p text:style-name="LastListParagraph_List_20_1_Content_First"> <text:a xlink:type="simple" xlink:href="https://wiki.morere.eu/lib/exe/fetch.php?media=brasil:courses:blender_unity:blender:blenderkit-v3.21.0.260628.zip" text:style-name="Internet_20_link" text:visited-style-name="Visited_20_Internet_20_Link">Blender Kit</text:a></text:p>
        </text:list-item>
      </text:list>
      <text:p text:style-name="Text_20_body"><draw:frame draw:style-name="media" draw:name="4" text:anchor-type="as-char" draw:z-index="4" svg:width="27.093333333333cm" style:rel-width="100%" svg:height="13.918334910123cm" style:rel-height="scale"><draw:image xlink:href="Pictures/6802a1ae92eb5f223c503cc5bb29c907.png" xlink:type="simple" xlink:show="embed" xlink:actuate="onLoad"/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The render problem came from the textures images, the transparent parts was not really transparent, which gave artefacts. Download the file below they have been modified.</text:span>
</text:p>
          </table:table-cell>
        </table:table-row>
      </table:table>
      <text:p text:style-name="Text_20_body">We need also the carpet textures : </text:p>
      <text:p text:style-name="Text_20_body"><draw:frame draw:style-name="mediacenter" draw:name="5" text:anchor-type="paragraph" draw:z-index="5" svg:width="27.093333333333cm" style:rel-width="100%" svg:height="21.162903703704cm" style:rel-height="scale"><draw:image xlink:href="Pictures/722822e7253775a9a4b5ca0ac864edc3.png" xlink:type="simple" xlink:show="embed" xlink:actuate="onLoad"/></draw:frame>
<draw:frame draw:style-name="mediacenter" draw:name="6" text:anchor-type="paragraph" draw:z-index="6" svg:width="27.093333333333cm" style:rel-width="100%" svg:height="21.162903703704cm" style:rel-height="scale"><draw:image xlink:href="Pictures/d570670a859910b0961ca7b1612da30a.png" xlink:type="simple" xlink:show="embed" xlink:actuate="onLoad"/></draw:frame></text:p>
      <text:p text:style-name="Text_20_body">The shader is the following:</text:p>
      <text:p text:style-name="Text_20_body"><draw:frame draw:style-name="mediacenter" draw:name="7" text:anchor-type="paragraph" draw:z-index="7" svg:width="27.093333333333cm" style:rel-width="100%" svg:height="15.24cm" style:rel-height="scale"><draw:image xlink:href="Pictures/9f5e22f0afdb800187171f131497b986.png" xlink:type="simple" xlink:show="embed" xlink:actuate="onLoad"/></draw:frame></text:p>
      <text:p text:style-name="Text_20_body">and you need to modify the object as follow:
<draw:frame draw:style-name="mediacenter" draw:name="8" text:anchor-type="paragraph" draw:z-index="8" svg:width="8.89cm" style:rel-width="100%" svg:height="9.5514583333333cm" style:rel-height="scale"><draw:image xlink:href="Pictures/0c8e5411b82d383ee06ee3fd74c23c36.png" xlink:type="simple" xlink:show="embed" xlink:actuate="onLoad"/></draw:frame>
to prevent him to produce shadow.</text:p>
      <text:p text:style-name="Text_20_body">Final Blender files : <text:a xlink:type="simple" xlink:href="https://wiki.morere.eu/lib/exe/fetch.php?media=brasil:courses:blender_unity:blender:demo.blend" text:style-name="Internet_20_link" text:visited-style-name="Visited_20_Internet_20_Link">demo.blend</text:a>, <text:a xlink:type="simple" xlink:href="https://wiki.morere.eu/lib/exe/fetch.php?media=brasil:courses:blender_unity:blender:firstscene.blend" text:style-name="Internet_20_link" text:visited-style-name="Visited_20_Internet_20_Link">firstscene.blend</text:a></text:p>
      <text:p text:style-name="Text_20_body">The final render could be like this :</text:p>
      <text:p text:style-name="Text_20_body"><draw:frame draw:style-name="mediacenter" draw:name="9" text:anchor-type="paragraph" draw:z-index="9" svg:width="27.093333333333cm" style:rel-width="100%" svg:height="15.24cm" style:rel-height="scale"><draw:image xlink:href="Pictures/a17e5291577d4d19756100a2c7a7c856.png" xlink:type="simple" xlink:show="embed" xlink:actuate="onLoad"/></draw:frame></text:p>
      <text:p text:style-name="Text_20_body"><draw:frame draw:style-name="mediacenter" draw:name="10" text:anchor-type="paragraph" draw:z-index="10" svg:width="27.093333333333cm" style:rel-width="100%" svg:height="15.24cm" style:rel-height="scale"><draw:image xlink:href="Pictures/3dc1c05f21fe4ba90e466f549fd79a7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18:00</meta:creation-date>
    <dc:creator>Generated</dc:creator>
    <dc:date>2026-08-24T03::18:00</dc:date>
    <dc:language>en-US</dc:language>
    <meta:editing-cycles>1</meta:editing-cycles>
    <meta:editing-duration>PT0S</meta:editing-duration>
    <dc:title>brasil:courses:blender_unity:blender:1_first_scene</dc:title>
  </office:meta>
</office:document-meta>
</file>