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44b0410dfab5b67c99e86973c96ade.png"/>
  <manifest:file-entry manifest:media-type="image/png" manifest:full-path="Pictures/3e41bb6aa8170e87ed02bf14559ccbae.png"/>
  <manifest:file-entry manifest:media-type="image/png" manifest:full-path="Pictures/cf0e079d5fd945803042bafbcaf3e57b.png"/>
  <manifest:file-entry manifest:media-type="image/png" manifest:full-path="Pictures/fac0026d3bed274c575b1697d996d5e8.png"/>
  <manifest:file-entry manifest:media-type="image/png" manifest:full-path="Pictures/9d2b4c30e1b3c81acc19ee901c4501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blender_unity:blender:2_gingerbread_man"/>Get an offline copy of this page by clicking the libreoffice writer icon</text:span> 
</text:p>
          </table:table-cell>
        </table:table-row>
      </table:table>
      <text:p text:style-name="Horizontal_20_Line"/>
      <text:h text:style-name="Heading_20_1" text:outline-level="1"><text:bookmark-start text:name="__RefHeading___blender_practical_workgingerbread_man_1"/><text:bookmark-start text:name="blender_practical_workgingerbread_man"/>Blender practical work : gingerbread man<text:bookmark-end text:name="__RefHeading___blender_practical_workgingerbread_man_1"/><text:bookmark-end text:name="blender_practical_workgingerbread_man"/></text:h>
      <text:p text:style-name="Text_20_body">Now you're going to transform this :</text:p>
      <text:p text:style-name="Text_20_body"><draw:frame draw:style-name="media" draw:name="0" text:anchor-type="as-char" draw:z-index="0" svg:width="8.9429166666667cm" style:rel-width="100%" svg:height="6.8527083333333cm" style:rel-height="scale"><draw:image xlink:href="Pictures/7044b0410dfab5b67c99e86973c96ade.png" xlink:type="simple" xlink:show="embed" xlink:actuate="onLoad"/></draw:frame></text:p>
      <text:p text:style-name="Text_20_body">into this : </text:p>
      <text:p text:style-name="Text_20_body"><draw:frame draw:style-name="media" draw:name="1" text:anchor-type="as-char" draw:z-index="1" svg:width="27.093333333333cm" style:rel-width="100%" svg:height="17.851520514883cm" style:rel-height="scale"><draw:image xlink:href="Pictures/3e41bb6aa8170e87ed02bf14559ccbae.png" xlink:type="simple" xlink:show="embed" xlink:actuate="onLoad"/></draw:frame></text:p>
      <text:p text:style-name="Text_20_body"><draw:frame draw:style-name="media" draw:name="2" text:anchor-type="as-char" draw:z-index="2" svg:width="27.093333333333cm" style:rel-width="100%" svg:height="19.423433172303cm" style:rel-height="scale"><draw:image xlink:href="Pictures/cf0e079d5fd945803042bafbcaf3e57b.png" xlink:type="simple" xlink:show="embed" xlink:actuate="onLoad"/></draw:frame></text:p>
      <text:p text:style-name="Text_20_body"><draw:frame draw:style-name="media" draw:name="3" text:anchor-type="as-char" draw:z-index="3" svg:width="27.093333333333cm" style:rel-width="100%" svg:height="15.24cm" style:rel-height="scale"><draw:image xlink:href="Pictures/fac0026d3bed274c575b1697d996d5e8.png" xlink:type="simple" xlink:show="embed" xlink:actuate="onLoad"/></draw:frame></text:p>
      <text:p text:style-name="Text_20_body">Here is the shader for the “Gingerbread” material to be replicated</text:p>
      <text:p text:style-name="Text_20_body"><draw:frame draw:style-name="media" draw:name="4" text:anchor-type="as-char" draw:z-index="4" svg:width="27.093333333333cm" style:rel-width="100%" svg:height="16.051740161214cm" style:rel-height="scale"><draw:image xlink:href="Pictures/9d2b4c30e1b3c81acc19ee901c4501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5::16:55</meta:creation-date>
    <dc:creator>Generated</dc:creator>
    <dc:date>2026-09-15T15::16:55</dc:date>
    <dc:language>en-US</dc:language>
    <meta:editing-cycles>1</meta:editing-cycles>
    <meta:editing-duration>PT0S</meta:editing-duration>
    <dc:title>brasil:courses:blender_unity:blender:2_gingerbread_man</dc:title>
  </office:meta>
</office:document-meta>
</file>