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20cc4e48b11eb92a8de56eef60c9618.jpg"/>
  <manifest:file-entry manifest:media-type="image/png" manifest:full-path="Pictures/a6a12d1494bc25132d4669318ac163ab.png"/>
  <manifest:file-entry manifest:media-type="image/png" manifest:full-path="Pictures/f5ac2642097dcc48ace68796b2f2eff0.png"/>
  <manifest:file-entry manifest:media-type="image/png" manifest:full-path="Pictures/be05e7b658cbcbedccc384be4702001d.png"/>
  <manifest:file-entry manifest:media-type="image/png" manifest:full-path="Pictures/8c482ff81feaa4b35908e6c06c00dbd3.png"/>
  <manifest:file-entry manifest:media-type="image/png" manifest:full-path="Pictures/ce7032f34cf9525d2d07c5e95b386eac.png"/>
  <manifest:file-entry manifest:media-type="image/png" manifest:full-path="Pictures/50d1303b73b3f18fd44e760329319582.png"/>
  <manifest:file-entry manifest:media-type="image/png" manifest:full-path="Pictures/97607e866a2ed2440b8fc2029e4fc071.png"/>
  <manifest:file-entry manifest:media-type="image/png" manifest:full-path="Pictures/eaf2247f88d3387ac09c5d3b83efc3db.png"/>
  <manifest:file-entry manifest:media-type="image/png" manifest:full-path="Pictures/64661785b7d994d0a8b69bd2d4e7f9f7.png"/>
  <manifest:file-entry manifest:media-type="image/png" manifest:full-path="Pictures/7045a29ecd1615884fc7d59bd74925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bookmark text:name="brasil:courses:blender_unity:blender:3_lowpoly_bear_uv_mapping"/>Get an offline copy of this page by clicking the libreoffice writer icon</text:span> 
</text:p>
          </table:table-cell>
        </table:table-row>
      </table:table>
      <text:p text:style-name="Horizontal_20_Line"/>
      <text:h text:style-name="Heading_20_1" text:outline-level="1"><text:bookmark-start text:name="__RefHeading___blender_practical_worklow_poly_bear_and_uv_mapping_1"/><text:bookmark-start text:name="blender_practical_worklow_poly_bear_and_uv_mapping"/>Blender practical work : low poly bear and UV mapping<text:bookmark-end text:name="__RefHeading___blender_practical_worklow_poly_bear_and_uv_mapping_1"/><text:bookmark-end text:name="blender_practical_worklow_poly_bear_and_uv_mapping"/></text:h>
      <text:p text:style-name="Text_20_body">The goal is to create a low-polygon model of this bear</text:p>
      <text:p text:style-name="Text_20_body"><draw:frame draw:style-name="media" draw:name="0" text:anchor-type="as-char" draw:z-index="0" svg:width="13.546666666667cm" svg:height="13.081545064378cm"><draw:image xlink:href="Pictures/f20cc4e48b11eb92a8de56eef60c9618.jpg" xlink:type="simple" xlink:show="embed" xlink:actuate="onLoad"/></draw:frame><draw:frame draw:style-name="media" draw:name="1" text:anchor-type="as-char" draw:z-index="1" svg:width="13.546666666667cm" svg:height="13.081545064378cm"><draw:image xlink:href="Pictures/a6a12d1494bc25132d4669318ac163ab.png" xlink:type="simple" xlink:show="embed" xlink:actuate="onLoad"/></draw:frame></text:p>
      <text:p text:style-name="Text_20_body">We start by setting up the scene by adding background images that will help us adjust our modeling across the entire mesh. To do this, we switch between the Top, Right, and Front views one after another and add an image to each view.</text:p>
      <text:p text:style-name="Text_20_body"><draw:frame draw:style-name="media" draw:name="2" text:anchor-type="as-char" draw:z-index="2" svg:width="14.525625cm" svg:height="12.647083333333cm"><draw:image xlink:href="Pictures/f5ac2642097dcc48ace68796b2f2eff0.png" xlink:type="simple" xlink:show="embed" xlink:actuate="onLoad"/></draw:frame></text:p>
      <text:p text:style-name="Text_20_body">Next, we configure the image to make it slightly transparent:</text:p>
      <text:p text:style-name="Text_20_body"><draw:frame draw:style-name="media" draw:name="3" text:anchor-type="as-char" draw:z-index="3" svg:width="27.093333333333cm" style:rel-width="100%" svg:height="17.348300395257cm" style:rel-height="scale"><draw:image xlink:href="Pictures/be05e7b658cbcbedccc384be4702001d.png" xlink:type="simple" xlink:show="embed" xlink:actuate="onLoad"/></draw:frame></text:p>
      <text:p text:style-name="Text_20_body">We repeat this for all views</text:p>
      <text:p text:style-name="Text_20_body"><draw:frame draw:style-name="media" draw:name="4" text:anchor-type="as-char" draw:z-index="4" svg:width="27.093333333333cm" style:rel-width="100%" svg:height="16.098672068422cm" style:rel-height="scale"><draw:image xlink:href="Pictures/8c482ff81feaa4b35908e6c06c00dbd3.png" xlink:type="simple" xlink:show="embed" xlink:actuate="onLoad"/></draw:frame></text:p>
      <text:p text:style-name="Text_20_body">If you were unable to do the previous configuration, use the following file :</text:p>
      <text:list text:style-name="List_20_1" text:continue-numbering="false">
        <text:list-item>
          <text:p text:style-name="LastListParagraph_List_20_1_Content_First"> <text:a xlink:type="simple" xlink:href="http://wiki.morere.eu/lib/exe/fetch.php?media=brasil:courses:blender_unity:blender:bearstart.blend" text:style-name="Internet_20_link" text:visited-style-name="Visited_20_Internet_20_Link">Configured views blender file (.blend)</text:a></text:p>
        </text:list-item>
      </text:list>
      <text:p text:style-name="Text_20_body">When modeling, we'll use the “mirror” modifier to make things easier.</text:p>
      <text:p text:style-name="Text_20_body"><draw:frame draw:style-name="media" draw:name="5" text:anchor-type="as-char" draw:z-index="5" svg:width="27.093333333333cm" style:rel-width="100%" svg:height="25.608767123288cm" style:rel-height="scale"><draw:image xlink:href="Pictures/ce7032f34cf9525d2d07c5e95b386eac.png" xlink:type="simple" xlink:show="embed" xlink:actuate="onLoad"/></draw:frame></text:p>
      <text:p text:style-name="Text_20_body"><draw:frame draw:style-name="media" draw:name="6" text:anchor-type="as-char" draw:z-index="6" svg:width="27.093333333333cm" style:rel-width="100%" svg:height="11.94452657515cm" style:rel-height="scale"><draw:image xlink:href="Pictures/50d1303b73b3f18fd44e760329319582.png" xlink:type="simple" xlink:show="embed" xlink:actuate="onLoad"/></draw:frame></text:p>
      <text:p text:style-name="Text_20_body"><draw:frame draw:style-name="media" draw:name="7" text:anchor-type="as-char" draw:z-index="7" svg:width="27.093333333333cm" style:rel-width="100%" svg:height="18.558437118437cm" style:rel-height="scale"><draw:image xlink:href="Pictures/97607e866a2ed2440b8fc2029e4fc071.png" xlink:type="simple" xlink:show="embed" xlink:actuate="onLoad"/></draw:frame></text:p>
      <text:p text:style-name="Text_20_body">Next, we move on to texturing. If you were unable to create the low-poly model, use the following file</text:p>
      <text:list text:style-name="List_20_1" text:continue-numbering="false">
        <text:list-item>
          <text:p text:style-name="LastListParagraph_List_20_1_Content_First"> <text:a xlink:type="simple" xlink:href="http://wiki.morere.eu/lib/exe/fetch.php?media=brasil:courses:blender_unity:blender:bear4.fbx" text:style-name="Internet_20_link" text:visited-style-name="Visited_20_Internet_20_Link">Bear Low Poly Model (.fbx)</text:a> </text:p>
        </text:list-item>
      </text:list>
      <text:p text:style-name="Text_20_body"><draw:frame draw:style-name="media" draw:name="8" text:anchor-type="as-char" draw:z-index="8" svg:width="27.093333333333cm" style:rel-width="100%" svg:height="12.741382650815cm" style:rel-height="scale"><draw:image xlink:href="Pictures/eaf2247f88d3387ac09c5d3b83efc3db.png" xlink:type="simple" xlink:show="embed" xlink:actuate="onLoad"/></draw:frame></text:p>
      <text:p text:style-name="Text_20_body"><draw:frame draw:style-name="media" draw:name="9" text:anchor-type="as-char" draw:z-index="9" svg:width="27.093333333333cm" style:rel-width="100%" svg:height="18.894961038961cm" style:rel-height="scale"><draw:image xlink:href="Pictures/64661785b7d994d0a8b69bd2d4e7f9f7.png" xlink:type="simple" xlink:show="embed" xlink:actuate="onLoad"/></draw:frame></text:p>
      <text:p text:style-name="Text_20_body">and the final render :</text:p>
      <text:p text:style-name="Text_20_body"><draw:frame draw:style-name="media" draw:name="10" text:anchor-type="as-char" draw:z-index="10" svg:width="27.093333333333cm" style:rel-width="100%" svg:height="21.897829257829cm" style:rel-height="scale"><draw:image xlink:href="Pictures/7045a29ecd1615884fc7d59bd749253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1::27:59</meta:creation-date>
    <dc:creator>Generated</dc:creator>
    <dc:date>2026-09-16T01::27:59</dc:date>
    <dc:language>en-US</dc:language>
    <meta:editing-cycles>1</meta:editing-cycles>
    <meta:editing-duration>PT0S</meta:editing-duration>
    <dc:title>brasil:courses:blender_unity:blender:3_lowpoly_bear_uv_mapping</dc:title>
  </office:meta>
</office:document-meta>
</file>