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d441c7cc05c22076c11fb3b07fcaf0d.svg"/>
  <manifest:file-entry manifest:media-type="image/png" manifest:full-path="Pictures/4b69a4bb95fb16305195792c960f63b3.png"/>
  <manifest:file-entry manifest:media-type="image/png" manifest:full-path="Pictures/3ecb2c5f82dd2c96a21ff6c6a3fe4bef.png"/>
  <manifest:file-entry manifest:media-type="image/png" manifest:full-path="Pictures/1570b6091b7c282f52cd38ce6a3d4b1e.png"/>
  <manifest:file-entry manifest:media-type="image/png" manifest:full-path="Pictures/28876aeffb659dbc484c92418ff25c54.png"/>
  <manifest:file-entry manifest:media-type="image/png" manifest:full-path="Pictures/bdbc57acac80509652b108d245c0e38a.png"/>
  <manifest:file-entry manifest:media-type="image/png" manifest:full-path="Pictures/582a2efc20ebd3ce7295251b02f60fce.png"/>
  <manifest:file-entry manifest:media-type="image/png" manifest:full-path="Pictures/0441028171e8ac954cc859aaf50cf1cb.png"/>
  <manifest:file-entry manifest:media-type="image/png" manifest:full-path="Pictures/1503ed8546c30e465f6a3457c7ba6b6d.png"/>
  <manifest:file-entry manifest:media-type="image/png" manifest:full-path="Pictures/b949ffe96ec882a8d3a346618f4bdf53.png"/>
  <manifest:file-entry manifest:media-type="image/png" manifest:full-path="Pictures/8ffc19471993bc680095c9d982d7ffe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span text:style-name="Strong_20_Emphasis"><text:bookmark text:name="brasil:courses:blender_unity:blender:4_epic_animation"/>Get an offline copy of this page by clicking the libreoffice writer icon</text:span> 
</text:p>
          </table:table-cell>
        </table:table-row>
      </table:table>
      <text:p text:style-name="Horizontal_20_Line"/>
      <text:h text:style-name="Heading_20_1" text:outline-level="1"><text:bookmark-start text:name="__RefHeading___blender_practical_workepic_animation_1"/><text:bookmark-start text:name="blender_practical_workepic_animation"/>Blender practical work : epic animation<text:bookmark-end text:name="__RefHeading___blender_practical_workepic_animation_1"/><text:bookmark-end text:name="blender_practical_workepic_animation"/></text:h>
      <text:p text:style-name="Text_20_body">Here is the video of what you are going to design :</text:p>
      <text:p text:style-name="Text_20_body"><text:a xlink:type="simple" xlink:href="https://wiki.morere.eu/lib/exe/fetch.php?media=brasil:courses:blender_unity:blender:starsbrasil0001-0450.mp4" text:style-name="Internet_20_link" text:visited-style-name="Visited_20_Internet_20_Link">starsbrasil0001-0450.mp4</text:a></text:p>
      <text:h text:style-name="Heading_20_2" text:outline-level="2"><text:bookmark-start text:name="__RefHeading___useful_materials_2"/><text:bookmark-start text:name="useful_materials"/>Useful materials<text:bookmark-end text:name="__RefHeading___useful_materials_2"/><text:bookmark-end text:name="useful_materials"/></text:h>
      <text:p text:style-name="Text_20_body">The animation text : 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Crie sua introdução épica usando o Blender...<text:line-break/> <text:line-break/>Praticamente todos os elementos do Blender podem ser animados: objetos, materiais, coleções etc...<text:line-break/> <text:line-break/>As combinações são infinitas...</text:p>
          </table:table-cell>
        </table:table-row>
      </table:table>
      <text:list text:style-name="List_20_1" text:continue-numbering="false">
        <text:list-item>
          <text:p text:style-name="List_20_1_Content_First"> <text:a xlink:type="simple" xlink:href="https://wiki.morere.eu/lib/exe/fetch.php?media=brasil:courses:blender_unity:blender:startbrasilfomscratch.blend" text:style-name="Internet_20_link" text:visited-style-name="Visited_20_Internet_20_Link"> Starting blender file with configured camera</text:a></text:p>
        </text:list-item>
        <text:list-item>
          <text:p text:style-name="List_20_1_Content"> <text:a xlink:type="simple" xlink:href="https://wiki.morere.eu/lib/exe/fetch.php?media=brasil:courses:blender_unity:blender:starsbrasil.blend" text:style-name="Internet_20_link" text:visited-style-name="Visited_20_Internet_20_Link"> Final blender file</text:a></text:p>
        </text:list-item>
        <text:list-item>
          <text:p text:style-name="List_20_1_Content"> <text:a xlink:type="simple" xlink:href="https://wiki.morere.eu/lib/exe/fetch.php?media=brasil:courses:blender_unity:blender:fonts.zip" text:style-name="Internet_20_link" text:visited-style-name="Visited_20_Internet_20_Link"> Archives containing useful fonts</text:a></text:p>
        </text:list-item>
        <text:list-item>
          <text:p text:style-name="List_20_1_Content_Last"> SVG file for Brazilian flag (click on th eimage to download) <draw:frame draw:style-name="mediacenter" draw:name="SVG file for Brazilian flag Legend" text:anchor-type="paragraph" draw:z-index="0" svg:width="3.3866666666667cm" style:rel-width="100%"><draw:text-box><text:p text:style-name="legendcenter"><draw:frame draw:style-name="mediacenter" draw:name="SVG file for Brazilian flag" text:anchor-type="paragraph" draw:z-index="0" svg:width="3.3866666666667cm" style:rel-width="100%" svg:height="3.3866666666667cm" style:rel-height="scale"><draw:image xlink:href="Pictures/8d441c7cc05c22076c11fb3b07fcaf0d.svg" xlink:type="simple" xlink:show="embed" xlink:actuate="onLoad"/></draw:frame>SVG file for Brazilian flag</text:p></draw:text-box></draw:frame></text:p>
        </text:list-item>
      </text:list>
      <text:h text:style-name="Heading_20_2" text:outline-level="2"><text:bookmark-start text:name="__RefHeading___practical_work_3"/><text:bookmark-start text:name="practical_work"/>Practical work<text:bookmark-end text:name="__RefHeading___practical_work_3"/><text:bookmark-end text:name="practical_work"/></text:h>
      <text:p text:style-name="Text_20_body">The blender animation layout :</text:p>
      <text:p text:style-name="Text_20_body"><draw:frame draw:style-name="media" draw:name="1" text:anchor-type="as-char" draw:z-index="1" svg:width="27.093333333333cm" style:rel-width="100%" svg:height="15.24cm" style:rel-height="scale"><draw:image xlink:href="Pictures/4b69a4bb95fb16305195792c960f63b3.png" xlink:type="simple" xlink:show="embed" xlink:actuate="onLoad"/></draw:frame></text:p>
      <text:p text:style-name="Text_20_body">Achieve the “starfield” material with the following shader :</text:p>
      <text:p text:style-name="Text_20_body"><draw:frame draw:style-name="media" draw:name="2" text:anchor-type="as-char" draw:z-index="2" svg:width="27.093333333333cm" style:rel-width="100%" svg:height="15.24cm" style:rel-height="scale"><draw:image xlink:href="Pictures/3ecb2c5f82dd2c96a21ff6c6a3fe4bef.png" xlink:type="simple" xlink:show="embed" xlink:actuate="onLoad"/></draw:frame></text:p>
      <text:p text:style-name="Text_20_body">Design Steps:</text:p>
      <text:list text:style-name="Numbering_20_1" text:continue-numbering="false">
        <text:list-item>
          <text:p text:style-name="Numbering_20_1_Content_First"> Creating the Starfield</text:p>
        </text:list-item>
        <text:list-item>
          <text:p text:style-name="Numbering_20_1_Content"> Creating the “Blue” Text</text:p>
        </text:list-item>
        <text:list-item>
          <text:p text:style-name="Numbering_20_1_Content"> Creating an “Empty” to attach all the “Yellow” objects to be scrolled</text:p>
        </text:list-item>
        <text:list-item>
          <text:p text:style-name="Numbering_20_1_Content"> Creating the “Emission” materials</text:p>
        </text:list-item>
        <text:list-item>
          <text:p text:style-name="Numbering_20_1_Content"> Animating object positions</text:p>
        </text:list-item>
        <text:list-item>
          <text:p text:style-name="Numbering_20_1_Content"> Animating emission strength</text:p>
        </text:list-item>
        <text:list-item>
          <text:p text:style-name="Numbering_20_1_Content"> Animating object visibility</text:p>
        </text:list-item>
        <text:list-item>
          <text:p text:style-name="Numbering_20_1_Content_Last"> Creating the video</text:p>
        </text:list-item>
      </text:list>
      <text:p text:style-name="Text_20_body">To achieve deep, rich colors—rather than washed-out ones—in EEVEE, you must configure “Color Management” (<text:a xlink:type="simple" xlink:href="https://docs.blender.org/manual/fr/latest/render/color_management.html" text:style-name="Internet_20_link" text:visited-style-name="Visited_20_Internet_20_Link">https://docs.blender.org/manual/fr/latest/render/color_management.html</text:a>) to “Standard” mode…</text:p>
      <text:p text:style-name="Text_20_body"><draw:frame draw:style-name="media" draw:name="3" text:anchor-type="as-char" draw:z-index="3" svg:width="9.7895833333333cm" style:rel-width="100%" svg:height="20.055416666667cm" style:rel-height="scale"><draw:image xlink:href="Pictures/1570b6091b7c282f52cd38ce6a3d4b1e.png" xlink:type="simple" xlink:show="embed" xlink:actuate="onLoad"/></draw:frame></text:p>
      <text:p text:style-name="Text_20_body">The “emission” material is as follows:</text:p>
      <text:p text:style-name="Text_20_body"><draw:frame draw:style-name="media" draw:name="4" text:anchor-type="as-char" draw:z-index="4" svg:width="9.7895833333333cm" style:rel-width="100%" svg:height="20.055416666667cm" style:rel-height="scale"><draw:image xlink:href="Pictures/28876aeffb659dbc484c92418ff25c54.png" xlink:type="simple" xlink:show="embed" xlink:actuate="onLoad"/></draw:frame></text:p>
      <text:p text:style-name="Text_20_body">To show or hide an element in the scene, use the “Enable/Disable” in render button and animate it using keyframes.</text:p>
      <text:p text:style-name="Text_20_body"><draw:frame draw:style-name="media" draw:name="5" text:anchor-type="as-char" draw:z-index="5" svg:width="8.9164583333333cm" style:rel-width="100%" svg:height="4.3391666666667cm" style:rel-height="scale"><draw:image xlink:href="Pictures/bdbc57acac80509652b108d245c0e38a.png" xlink:type="simple" xlink:show="embed" xlink:actuate="onLoad"/></draw:frame></text:p>
      <text:p text:style-name="Text_20_body">It is also possible to modify the Emission material by adding a transparent material and blending them:</text:p>
      <text:p text:style-name="Text_20_body"><draw:frame draw:style-name="media" draw:name="6" text:anchor-type="as-char" draw:z-index="6" svg:width="15.927916666667cm" svg:height="8.41375cm"><draw:image xlink:href="Pictures/582a2efc20ebd3ce7295251b02f60fce.png" xlink:type="simple" xlink:show="embed" xlink:actuate="onLoad"/></draw:frame></text:p>
      <text:p text:style-name="Text_20_body">We'll animate the “Fac” field in the “Mix Shader” to create transparency in the material.</text:p>
      <text:p text:style-name="Text_20_body">Managing text that scrolls in justified paragraphs using “boxes”:</text:p>
      <text:p text:style-name="Text_20_body"><draw:frame draw:style-name="media" draw:name="7" text:anchor-type="as-char" draw:z-index="7" svg:width="8.7577083333333cm" style:rel-width="100%" svg:height="25.532291666667cm" style:rel-height="scale"><draw:image xlink:href="Pictures/0441028171e8ac954cc859aaf50cf1cb.png" xlink:type="simple" xlink:show="embed" xlink:actuate="onLoad"/></draw:frame></text:p>
      <text:p text:style-name="Text_20_body">Creating the video for your animation:</text:p>
      <text:p text:style-name="Text_20_body"><draw:frame draw:style-name="media" draw:name="8" text:anchor-type="as-char" draw:z-index="8" svg:width="9.1545833333333cm" style:rel-width="100%" svg:height="19.711458333333cm" style:rel-height="scale"><draw:image xlink:href="Pictures/1503ed8546c30e465f6a3457c7ba6b6d.png" xlink:type="simple" xlink:show="embed" xlink:actuate="onLoad"/></draw:frame></text:p>
      <text:p text:style-name="Text_20_body">Finally, generate the video of your animation. You can add a soundtrack. The StarsBrasil theme has been added to the useful files.</text:p>
      <text:p text:style-name="Text_20_body">There are two ways to generate the video:</text:p>
      <text:list text:style-name="Numbering_20_1" text:continue-numbering="false">
        <text:list-item>
          <text:p text:style-name="Numbering_20_1_Content_First"> directly by exporting the animation as a video file (MP4 or other formats) and adding the soundtrack,</text:p>
        </text:list-item>
        <text:list-item>
          <text:p text:style-name="Numbering_20_1_Content_Last"> or by generating a series of images and using the VSE (Visual Sequencer Editor). This allows you to “synchronize” the soundtrack with the images and also add video effects.</text:p>
        </text:list-item>
      </text:list>
      <text:p text:style-name="Text_20_body"><draw:frame draw:style-name="media" draw:name="9" text:anchor-type="as-char" draw:z-index="9" svg:width="8.651875cm" style:rel-width="100%" svg:height="17.092083333333cm" style:rel-height="scale"><draw:image xlink:href="Pictures/b949ffe96ec882a8d3a346618f4bdf53.png" xlink:type="simple" xlink:show="embed" xlink:actuate="onLoad"/></draw:frame></text:p>
      <text:p text:style-name="Text_20_body"><draw:frame draw:style-name="media" draw:name="10" text:anchor-type="as-char" draw:z-index="10" svg:width="27.093333333333cm" style:rel-width="100%" svg:height="7.7970109151973cm" style:rel-height="scale"><draw:image xlink:href="Pictures/8ffc19471993bc680095c9d982d7ffef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46:26</meta:creation-date>
    <dc:creator>Generated</dc:creator>
    <dc:date>2026-09-16T11::46:26</dc:date>
    <dc:language>en-US</dc:language>
    <meta:editing-cycles>1</meta:editing-cycles>
    <meta:editing-duration>PT0S</meta:editing-duration>
    <dc:title>brasil:courses:blender_unity:blender:4_epic_animation</dc:title>
  </office:meta>
</office:document-meta>
</file>