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cb428d6e2de1e76bee8f79d1cbac26.png"/>
  <manifest:file-entry manifest:media-type="image/png" manifest:full-path="Pictures/16c47649221945a0085c7ce16344149e.png"/>
  <manifest:file-entry manifest:media-type="image/png" manifest:full-path="Pictures/7672eec1af059a158b2485a7aad0158e.png"/>
  <manifest:file-entry manifest:media-type="image/png" manifest:full-path="Pictures/a96f261013cd72d2d140c28cd932caf9.png"/>
  <manifest:file-entry manifest:media-type="image/png" manifest:full-path="Pictures/61202247d3321eb7f781a04a23d7b293.png"/>
  <manifest:file-entry manifest:media-type="image/png" manifest:full-path="Pictures/45aea880c0e5db5ff6745d59fb0265ee.png"/>
  <manifest:file-entry manifest:media-type="image/png" manifest:full-path="Pictures/444e1a40f2035278cb2015b463650acd.png"/>
  <manifest:file-entry manifest:media-type="image/png" manifest:full-path="Pictures/f1a5b3dc0f1b1869f66969ccaea0f4f5.png"/>
  <manifest:file-entry manifest:media-type="image/png" manifest:full-path="Pictures/ad141ffa241d7630851b9d2b206bad7f.png"/>
  <manifest:file-entry manifest:media-type="image/png" manifest:full-path="Pictures/85242a5899d0b1d6448272a0cfcf9370.png"/>
  <manifest:file-entry manifest:media-type="image/png" manifest:full-path="Pictures/0f2805cd8e5b742557a51e942cb404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bookmark text:name="brasil:courses:blender_unity:blender:5_extra_exercice"/>Get an offline copy of this page by clicking the libreoffice writer icon</text:span> 
</text:p>
          </table:table-cell>
        </table:table-row>
      </table:table>
      <text:p text:style-name="Horizontal_20_Line"/>
      <text:h text:style-name="Heading_20_1" text:outline-level="1"><text:bookmark-start text:name="__RefHeading___practical_blenderextra_exercice_obiwan_lightsaber_1"/><text:bookmark-start text:name="practical_blenderextra_exercice_obiwan_lightsaber"/>Practical Blender : extra exercice Obiwan Lightsaber<text:bookmark-end text:name="__RefHeading___practical_blenderextra_exercice_obiwan_lightsaber_1"/><text:bookmark-end text:name="practical_blenderextra_exercice_obiwan_lightsaber"/></text:h>
      <text:p text:style-name="Text_20_body">Starting with the profile image, the goal is to model and apply the appropriate materials</text:p>
      <text:p text:style-name="Text_20_body"><draw:frame draw:style-name="mediacenter" draw:name="0" text:anchor-type="paragraph" draw:z-index="0" svg:width="27.093333333333cm" style:rel-width="100%" svg:height="9.7985406752776cm" style:rel-height="scale"><draw:image xlink:href="Pictures/b2cb428d6e2de1e76bee8f79d1cbac26.png" xlink:type="simple" xlink:show="embed" xlink:actuate="onLoad"/></draw:frame></text:p>
      <text:p text:style-name="Text_20_body">to obtain the following results, which can then be easily imported into Unity:</text:p>
      <text:p text:style-name="Text_20_body"><draw:frame draw:style-name="mediacenter" draw:name="1" text:anchor-type="paragraph" draw:z-index="1" svg:width="27.093333333333cm" style:rel-width="100%" svg:height="13.031421024828cm" style:rel-height="scale"><draw:image xlink:href="Pictures/16c47649221945a0085c7ce16344149e.png" xlink:type="simple" xlink:show="embed" xlink:actuate="onLoad"/></draw:frame></text:p>
      <text:p text:style-name="Text_20_body"><draw:frame draw:style-name="mediacenter" draw:name="2" text:anchor-type="paragraph" draw:z-index="2" svg:width="27.093333333333cm" style:rel-width="100%" svg:height="15.24cm" style:rel-height="scale"><draw:image xlink:href="Pictures/7672eec1af059a158b2485a7aad0158e.png" xlink:type="simple" xlink:show="embed" xlink:actuate="onLoad"/></draw:frame></text:p>
      <text:p text:style-name="Text_20_body"><draw:frame draw:style-name="mediacenter" draw:name="3" text:anchor-type="paragraph" draw:z-index="3" svg:width="27.093333333333cm" style:rel-width="100%" svg:height="15.24cm" style:rel-height="scale"><draw:image xlink:href="Pictures/a96f261013cd72d2d140c28cd932caf9.png" xlink:type="simple" xlink:show="embed" xlink:actuate="onLoad"/></draw:frame></text:p>
      <text:p text:style-name="Text_20_body">We can apply “Principled BSDF” materials by carefully selecting the colors.</text:p>
      <text:p text:style-name="Text_20_body"><draw:frame draw:style-name="mediacenter" draw:name="4" text:anchor-type="paragraph" draw:z-index="4" svg:width="17.30375cm" style:rel-width="100%" svg:height="9.286875cm" style:rel-height="scale"><draw:image xlink:href="Pictures/61202247d3321eb7f781a04a23d7b293.png" xlink:type="simple" xlink:show="embed" xlink:actuate="onLoad"/></draw:frame></text:p>
      <text:p text:style-name="Text_20_body"><draw:frame draw:style-name="mediacenter" draw:name="5" text:anchor-type="paragraph" draw:z-index="5" svg:width="13.096875cm" svg:height="5.5827083333333cm"><draw:image xlink:href="Pictures/45aea880c0e5db5ff6745d59fb0265ee.png" xlink:type="simple" xlink:show="embed" xlink:actuate="onLoad"/></draw:frame></text:p>
      <text:p text:style-name="Text_20_body"><draw:frame draw:style-name="mediacenter" draw:name="6" text:anchor-type="paragraph" draw:z-index="6" svg:width="12.461875cm" svg:height="10.027708333333cm"><draw:image xlink:href="Pictures/444e1a40f2035278cb2015b463650acd.png" xlink:type="simple" xlink:show="embed" xlink:actuate="onLoad"/></draw:frame></text:p>
      <text:p text:style-name="Text_20_body"><draw:frame draw:style-name="mediacenter" draw:name="7" text:anchor-type="paragraph" draw:z-index="7" svg:width="12.461875cm" svg:height="10.027708333333cm"><draw:image xlink:href="Pictures/f1a5b3dc0f1b1869f66969ccaea0f4f5.png" xlink:type="simple" xlink:show="embed" xlink:actuate="onLoad"/></draw:frame></text:p>
      <text:p text:style-name="Text_20_body"><draw:frame draw:style-name="mediacenter" draw:name="8" text:anchor-type="paragraph" draw:z-index="8" svg:width="12.461875cm" svg:height="9.5514583333333cm"><draw:image xlink:href="Pictures/ad141ffa241d7630851b9d2b206bad7f.png" xlink:type="simple" xlink:show="embed" xlink:actuate="onLoad"/></draw:frame></text:p>
      <text:p text:style-name="Text_20_body">To apply the “Bloom” effect, you need to apply it to the entire scene:</text:p>
      <text:p text:style-name="Text_20_body"><draw:frame draw:style-name="mediacenter" draw:name="9" text:anchor-type="paragraph" draw:z-index="9" svg:width="16.748125cm" svg:height="15.292916666667cm"><draw:image xlink:href="Pictures/85242a5899d0b1d6448272a0cfcf9370.png" xlink:type="simple" xlink:show="embed" xlink:actuate="onLoad"/></draw:frame></text:p>
      <text:p text:style-name="Text_20_body"><draw:frame draw:style-name="mediacenter" draw:name="10" text:anchor-type="paragraph" draw:z-index="10" svg:width="20.769791666667cm" style:rel-width="100%" svg:height="6.4822916666667cm" style:rel-height="scale"><draw:image xlink:href="Pictures/0f2805cd8e5b742557a51e942cb40463.png" xlink:type="simple" xlink:show="embed" xlink:actuate="onLoad"/></draw:frame></text:p>
      <text:h text:style-name="Heading_20_1" text:outline-level="1"><text:bookmark-start text:name="__RefHeading___results_2"/><text:bookmark-start text:name="results"/>Results<text:bookmark-end text:name="__RefHeading___results_2"/><text:bookmark-end text:name="results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Final Blend file <text:a xlink:type="simple" xlink:href="https://wiki.morere.eu/lib/exe/fetch.php?media=brasil:courses:blender_unity:blender:obiwanlightsaber.blend" text:style-name="Internet_20_link" text:visited-style-name="Visited_20_Internet_20_Link"> Obiwan LightSaber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48:49</meta:creation-date>
    <dc:creator>Generated</dc:creator>
    <dc:date>2026-09-16T11::48:49</dc:date>
    <dc:language>en-US</dc:language>
    <meta:editing-cycles>1</meta:editing-cycles>
    <meta:editing-duration>PT0S</meta:editing-duration>
    <dc:title>brasil:courses:blender_unity:blender:5_extra_exercice</dc:title>
  </office:meta>
</office:document-meta>
</file>