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bea909720631010352417462b8ccf72.png"/>
  <manifest:file-entry manifest:media-type="image/png" manifest:full-path="Pictures/3904ee9af9abbefa444fadedf133aff6.png"/>
  <manifest:file-entry manifest:media-type="image/png" manifest:full-path="Pictures/a480c72d1b2c70dcde87dd010cc149a1.png"/>
  <manifest:file-entry manifest:media-type="image/png" manifest:full-path="Pictures/018be43b7d07f0cac79786ba7d36f97e.png"/>
  <manifest:file-entry manifest:media-type="image/png" manifest:full-path="Pictures/851085f967eadb5e759157266882b722.png"/>
  <manifest:file-entry manifest:media-type="image/png" manifest:full-path="Pictures/ccacc0cd5d7ec1e4d51684f4fd485fd1.png"/>
  <manifest:file-entry manifest:media-type="image/png" manifest:full-path="Pictures/1af7801ad842c90a53bb14b916e46ef5.png"/>
  <manifest:file-entry manifest:media-type="image/png" manifest:full-path="Pictures/59eedcde2b6eecb3f91b263db5c5ee1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span text:style-name="Strong_20_Emphasis"><text:bookmark text:name="brasil:courses:blender_unity:makehuman:2_animated_avatar"/>Get an offline copy of this page by clicking the libreoffice writer icon</text:span> 
</text:p>
          </table:table-cell>
        </table:table-row>
      </table:table>
      <text:p text:style-name="Horizontal_20_Line"/>
      <text:h text:style-name="Heading_20_1" text:outline-level="1"><text:bookmark-start text:name="__RefHeading___animate_an_avatar_1"/><text:bookmark-start text:name="animate_an_avatar"/>Animate an avatar<text:bookmark-end text:name="__RefHeading___animate_an_avatar_1"/><text:bookmark-end text:name="animate_an_avatar"/></text:h>
      <text:h text:style-name="Heading_20_2" text:outline-level="2"><text:bookmark-start text:name="__RefHeading___preparing_avatar_for_animation_2"/><text:bookmark-start text:name="preparing_avatar_for_animation"/>Preparing avatar for animation<text:bookmark-end text:name="__RefHeading___preparing_avatar_for_animation_2"/><text:bookmark-end text:name="preparing_avatar_for_animation"/></text:h>
      <text:p text:style-name="Text_20_body">In this part we are going to animate an new avatar. The animation will be realized thanks the Mixamo website (<text:a xlink:type="simple" xlink:href="https://www.mixamo.com/" text:style-name="Internet_20_link" text:visited-style-name="Visited_20_Internet_20_Link">https://www.mixamo.com/</text:a>). This site allows you to upload an avatar and use one of their animation to animate yours.</text:p>
      <text:p text:style-name="Text_20_body">Before uploading your avatar you need to transform it to be usable by the plateform.</text:p>
      <text:p text:style-name="Text_20_body">We need to create a simpler FBX model from our avatar. MPFB will do this for you thanks a simple button in the animation slot :</text:p>
      <text:p text:style-name="Text_20_body"><draw:frame draw:style-name="mediacenter" draw:name="0" text:anchor-type="paragraph" draw:z-index="0" svg:width="17.277291666667cm" style:rel-width="100%" svg:height="11.086041666667cm" style:rel-height="scale"><draw:image xlink:href="Pictures/dbea909720631010352417462b8ccf72.png" xlink:type="simple" xlink:show="embed" xlink:actuate="onLoad"/></draw:frame></text:p>
      <text:p text:style-name="Text_20_body">Clicking the button will create a new avatar much simple, </text:p>
      <text:p text:style-name="Text_20_body"><draw:frame draw:style-name="mediacenter" draw:name="1" text:anchor-type="paragraph" draw:z-index="1" svg:width="27.093333333333cm" style:rel-width="100%" svg:height="13.332610985704cm" style:rel-height="scale"><draw:image xlink:href="Pictures/3904ee9af9abbefa444fadedf133aff6.png" xlink:type="simple" xlink:show="embed" xlink:actuate="onLoad"/></draw:frame></text:p>
      <text:p text:style-name="Text_20_body">and you'll be proposed to save it in a FBX file.</text:p>
      <text:p text:style-name="Text_20_body"><draw:frame draw:style-name="mediacenter" draw:name="2" text:anchor-type="paragraph" draw:z-index="2" svg:width="27.093333333333cm" style:rel-width="100%" svg:height="13.332610985704cm" style:rel-height="scale"><draw:image xlink:href="Pictures/3904ee9af9abbefa444fadedf133aff6.png" xlink:type="simple" xlink:show="embed" xlink:actuate="onLoad"/></draw:frame></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text:span text:style-name="Strong_20_Emphasis">Be sure that, in the saving window, the checkbox “Limit to Selected objects” is checked.</text:span>
</text:p>
          </table:table-cell>
        </table:table-row>
      </table:table>
      <text:p text:style-name="Text_20_body">After this, you can upload your reduced avatar on the website and test some animation. </text:p>
      <text:p text:style-name="Text_20_body"><text:a xlink:type="simple" xlink:href="http://wiki.morere.eu/lib/exe/fetch.php?media=brasil:courses:blender_unity:makehuman:vokoscreenng-2026-08-21_10-37-33.mp4" text:style-name="Internet_20_link" text:visited-style-name="Visited_20_Internet_20_Link">vokoscreenng-2026-08-21_10-37-33.mp4</text:a></text:p>
      <text:p text:style-name="Text_20_body">After you selected one, download it with the option <text:span text:style-name="Strong_20_Emphasis">“without skin”</text:span></text:p>
      <text:p text:style-name="Text_20_body"><draw:frame draw:style-name="mediacenter" draw:name="3" text:anchor-type="paragraph" draw:z-index="3" svg:width="19.393958333333cm" style:rel-width="100%" svg:height="8.255cm" style:rel-height="scale"><draw:image xlink:href="Pictures/a480c72d1b2c70dcde87dd010cc149a1.png" xlink:type="simple" xlink:show="embed" xlink:actuate="onLoad"/></draw:frame></text:p>
      <text:h text:style-name="Heading_20_2" text:outline-level="2"><text:bookmark-start text:name="__RefHeading___adding_animation_to_your_avatar_3"/><text:bookmark-start text:name="adding_animation_to_your_avatar"/>Adding animation to your avatar<text:bookmark-end text:name="__RefHeading___adding_animation_to_your_avatar_3"/><text:bookmark-end text:name="adding_animation_to_your_avatar"/></text:h>
      <text:p text:style-name="Text_20_body">Once the FBX animation file downloaded, import it in Blender :</text:p>
      <text:p text:style-name="Text_20_body"><draw:frame draw:style-name="mediacenter" draw:name="4" text:anchor-type="paragraph" draw:z-index="4" svg:width="27.093333333333cm" style:rel-width="100%" svg:height="16.240892193309cm" style:rel-height="scale"><draw:image xlink:href="Pictures/018be43b7d07f0cac79786ba7d36f97e.png" xlink:type="simple" xlink:show="embed" xlink:actuate="onLoad"/></draw:frame></text:p>
      <text:p text:style-name="Text_20_body"><draw:frame draw:style-name="media" draw:name="5" text:anchor-type="as-char" draw:z-index="5" svg:width="27.093333333333cm" style:rel-width="100%" svg:height="18.555340613625cm" style:rel-height="scale"><draw:image xlink:href="Pictures/851085f967eadb5e759157266882b722.png" xlink:type="simple" xlink:show="embed" xlink:actuate="onLoad"/></draw:frame></text:p>
      <text:p text:style-name="Text_20_body">In the next step, we are going to apply the animation to our avatar. For this, select the animation (bones skeleton) and your avatar, and click the button “snap to mixamo” in the animation slot :</text:p>
      <text:p text:style-name="Text_20_body"><draw:frame draw:style-name="mediacenter" draw:name="6" text:anchor-type="paragraph" draw:z-index="6" svg:width="27.093333333333cm" style:rel-width="100%" svg:height="12.073975841686cm" style:rel-height="scale"><draw:image xlink:href="Pictures/ccacc0cd5d7ec1e4d51684f4fd485fd1.png" xlink:type="simple" xlink:show="embed" xlink:actuate="onLoad"/></draw:frame></text:p>
      <text:p text:style-name="Text_20_body"><draw:frame draw:style-name="mediacenter" draw:name="7" text:anchor-type="paragraph" draw:z-index="7" svg:width="21.325416666667cm" style:rel-width="100%" svg:height="12.647083333333cm" style:rel-height="scale"><draw:image xlink:href="Pictures/1af7801ad842c90a53bb14b916e46ef5.png" xlink:type="simple" xlink:show="embed" xlink:actuate="onLoad"/></draw:frame></text:p>
      <text:p text:style-name="Text_20_body">Adapt the Blender movie length to your animation length and play the animation :</text:p>
      <text:p text:style-name="Text_20_body"><draw:frame draw:style-name="mediacenter" draw:name="8" text:anchor-type="paragraph" draw:z-index="8" svg:width="9.0222916666667cm" style:rel-width="100%" svg:height="10.503958333333cm" style:rel-height="scale"><draw:image xlink:href="Pictures/59eedcde2b6eecb3f91b263db5c5ee11.png" xlink:type="simple" xlink:show="embed" xlink:actuate="onLoad"/></draw:frame></text:p>
      <text:p text:style-name="Text_20_body"><text:a xlink:type="simple" xlink:href="http://wiki.morere.eu/lib/exe/fetch.php?media=brasil:courses:blender_unity:makehuman:vokoscreenng-2026-08-21_11-03-31.mp4" text:style-name="Internet_20_link" text:visited-style-name="Visited_20_Internet_20_Link">vokoscreenng-2026-08-21_11-03-31.mp4</text:a></text:p>
      <text:h text:style-name="Heading_20_2" text:outline-level="2"><text:bookmark-start text:name="__RefHeading___exercise_4"/><text:bookmark-start text:name="exercise"/>Exercise<text:bookmark-end text:name="__RefHeading___exercise_4"/><text:bookmark-end text:name="exercise"/></text:h>
      <text:p text:style-name="Text_20_body">Thanks to the folling GLB file from sketchfab (<text:a xlink:type="simple" xlink:href="https://sketchfab.com/3d-models/street-9064edee5d8f4e6297263d98bfaa9084" text:style-name="Internet_20_link" text:visited-style-name="Visited_20_Internet_20_Link">https://sketchfab.com/3d-models/street-9064edee5d8f4e6297263d98bfaa9084</text:a>), and the FBX capoeira animation file :</text:p>
      <text:list text:style-name="List_20_1" text:continue-numbering="false">
        <text:list-item>
          <text:p text:style-name="List_20_1_Content_First"> <text:a xlink:type="simple" xlink:href="http://wiki.morere.eu/lib/exe/fetch.php?media=brasil:courses:blender_unity:makehuman:street1k.glb" text:style-name="Internet_20_link" text:visited-style-name="Visited_20_Internet_20_Link">street1k.glb</text:a></text:p>
        </text:list-item>
        <text:list-item>
          <text:p text:style-name="List_20_1_Content_Last"> <text:a xlink:type="simple" xlink:href="http://wiki.morere.eu/lib/exe/fetch.php?media=brasil:courses:blender_unity:makehuman:capoeiraanimation.fbx" text:style-name="Internet_20_link" text:visited-style-name="Visited_20_Internet_20_Link">capoeiraanimation.fbx</text:a></text:p>
        </text:list-item>
      </text:list>
      <text:p text:style-name="Text_20_body">Achieve the following animation : </text:p>
      <text:p text:style-name="Text_20_body"><text:a xlink:type="simple" xlink:href="http://wiki.morere.eu/lib/exe/fetch.php?media=brasil:courses:blender_unity:makehuman:vokoscreenng-2026-08-21_09-51-53.mp4" text:style-name="Internet_20_link" text:visited-style-name="Visited_20_Internet_20_Link">vokoscreenng-2026-08-21_09-51-53.mp4</text:a></text:p>
      <text:p text:style-name="Text_20_body"><text:a xlink:type="simple" xlink:href="http://wiki.morere.eu/lib/exe/fetch.php?media=brasil:courses:blender_unity:makehuman:capoeira0001-0289.mp4" text:style-name="Internet_20_link" text:visited-style-name="Visited_20_Internet_20_Link">capoeira0001-0289.mp4</text:a></text:p>
      <text:h text:style-name="Heading_20_2" text:outline-level="2"><text:bookmark-start text:name="__RefHeading___more_examples_5"/><text:bookmark-start text:name="more_examples"/>More Examples<text:bookmark-end text:name="__RefHeading___more_examples_5"/><text:bookmark-end text:name="more_examples"/></text:h>
      <text:p text:style-name="Text_20_body"><text:a xlink:type="simple" xlink:href="http://wiki.morere.eu/lib/exe/fetch.php?media=brasil:courses:blender_unity:makehuman:0001-0060.mp4" text:style-name="Internet_20_link" text:visited-style-name="Visited_20_Internet_20_Link">0001-0060.mp4</text:a></text:p>
      <text:p text:style-name="Text_20_body"><text:a xlink:type="simple" xlink:href="http://wiki.morere.eu/lib/exe/fetch.php?media=brasil:courses:blender_unity:makehuman:vokoscreenng-2026-08-18_16-47-08.mp4" text:style-name="Internet_20_link" text:visited-style-name="Visited_20_Internet_20_Link">vokoscreenng-2026-08-18_16-47-08.mp4</text:a></text:p>
      <text:p text:style-name="Text_20_body"><text:a xlink:type="simple" xlink:href="http://wiki.morere.eu/lib/exe/fetch.php?media=brasil:courses:blender_unity:makehuman:thrillerfinal0001-0566.mp4" text:style-name="Internet_20_link" text:visited-style-name="Visited_20_Internet_20_Link">thrillerfinal0001-0566.mp4</text:a></text:p>
      <text:p text:style-name="Text_20_body"><text:a xlink:type="simple" xlink:href="http://wiki.morere.eu/lib/exe/fetch.php?media=brasil:courses:blender_unity:makehuman:sambagirlv40001-1310.mp4" text:style-name="Internet_20_link" text:visited-style-name="Visited_20_Internet_20_Link">sambagirlv40001-1310.mp4</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5T18::14:35</meta:creation-date>
    <dc:creator>Generated</dc:creator>
    <dc:date>2026-09-15T18::14:35</dc:date>
    <dc:language>en-US</dc:language>
    <meta:editing-cycles>1</meta:editing-cycles>
    <meta:editing-duration>PT0S</meta:editing-duration>
    <dc:title>brasil:courses:blender_unity:makehuman:2_animated_avatar</dc:title>
  </office:meta>
</office:document-meta>
</file>