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5a419cd9b1eabd5102f448423c2d8d6.jpg"/>
  <manifest:file-entry manifest:media-type="image/png" manifest:full-path="Pictures/e92b55019c129e7cf9b4e9fc45623b81.png"/>
  <manifest:file-entry manifest:media-type="image/png" manifest:full-path="Pictures/db425edee1320f2ccc3d7ac74c89b405.png"/>
  <manifest:file-entry manifest:media-type="image/png" manifest:full-path="Pictures/8eebef1ce55b4049551b033ebf8a7b0e.png"/>
  <manifest:file-entry manifest:media-type="image/png" manifest:full-path="Pictures/66b942b98570198b159ec19d226c8183.png"/>
  <manifest:file-entry manifest:media-type="image/png" manifest:full-path="Pictures/2b54a17df2da0266b7dcccb9041538d2.png"/>
  <manifest:file-entry manifest:media-type="image/png" manifest:full-path="Pictures/491024f0b6b8356ab2dbcbb9d7ba8e2a.png"/>
  <manifest:file-entry manifest:media-type="image/png" manifest:full-path="Pictures/ec2a778824fa28b7c394117f6f291db9.png"/>
  <manifest:file-entry manifest:media-type="image/png" manifest:full-path="Pictures/1539941b3f80cc242360c1f4c73142ec.png"/>
  <manifest:file-entry manifest:media-type="image/png" manifest:full-path="Pictures/b43212a8b692088187fecde982af8c4a.png"/>
  <manifest:file-entry manifest:media-type="image/png" manifest:full-path="Pictures/a4e6423f73ba1822de5a58a752619c97.png"/>
  <manifest:file-entry manifest:media-type="image/png" manifest:full-path="Pictures/47e9e90d29924131bfda181a5e61dd30.png"/>
  <manifest:file-entry manifest:media-type="image/png" manifest:full-path="Pictures/13879460ef4905973c5ce27bfba967d8.png"/>
  <manifest:file-entry manifest:media-type="image/png" manifest:full-path="Pictures/2bf04a7401e06c174cafe9adb361f883.png"/>
  <manifest:file-entry manifest:media-type="image/png" manifest:full-path="Pictures/cf2847deb1ee0978bfadebb7a12d1861.png"/>
  <manifest:file-entry manifest:media-type="image/png" manifest:full-path="Pictures/cde931aab941fefa3e73b4e9675e7e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ext:bookmark text:name="brasil:courses:blender_unity:unity:2_game_objects"/>Get an offline copy of this page by clicking the libreoffice writer icon</text:span> 
</text:p>
          </table:table-cell>
        </table:table-row>
      </table:table>
      <text:p text:style-name="Horizontal_20_Line"/>
      <text:h text:style-name="Heading_20_1" text:outline-level="1"><text:bookmark-start text:name="__RefHeading___gameobjectsearth_v_1.0_1"/><text:bookmark-start text:name="gameobjectsearth_v_1.0"/>GameObjects : Earth V 1.0<text:bookmark-end text:name="__RefHeading___gameobjectsearth_v_1.0_1"/><text:bookmark-end text:name="gameobjectsearth_v_1.0"/></text:h>
      <text:p text:style-name="Text_20_body">GameObjects are a very important concept in Unity.
In Unity, everything that appears on the screen when your game is running comes from a GameObject: 3D objects, 2D sprites, the UI (User Interface), lights, cameras, C# scripts…
Open the new empty project we created earlier.
Unity created a default scene named “SampleScene.unity” and added just two GameObjects: a camera (named Main Camera) and a light (named Directional Light).</text:p>
      <text:h text:style-name="Heading_20_2" text:outline-level="2"><text:bookmark-start text:name="__RefHeading___creating_your_first_gameobject_2"/><text:bookmark-start text:name="creating_your_first_gameobject"/>Creating Your First GameObject<text:bookmark-end text:name="__RefHeading___creating_your_first_gameobject_2"/><text:bookmark-end text:name="creating_your_first_gameobject"/></text:h>
      <text:p text:style-name="Text_20_body">To illustrate the concept of a GameObject, we’re going to create a 3D Earth. First, let’s find an Earth texture.
In Google Images, type “earth texture” and download the texture you like best. Or download the one below</text:p>
      <text:p text:style-name="Text_20_body"><draw:frame draw:style-name="media" draw:name="0" text:anchor-type="as-char" draw:z-index="0" svg:width="27.093333333333cm" style:rel-width="100%" svg:height="13.546666666667cm" style:rel-height="scale"><draw:image xlink:href="Pictures/65a419cd9b1eabd5102f448423c2d8d6.jpg" xlink:type="simple" xlink:show="embed" xlink:actuate="onLoad"/></draw:frame></text:p>
      <text:p text:style-name="Text_20_body">EARTH DAY MAP High Resolution 2K (2048×1024 pixels)</text:p>
      <text:p text:style-name="Text_20_body">from the website <text:a xlink:type="simple" xlink:href="https://www.solarsystemscope.com/textures" text:style-name="Internet_20_link" text:visited-style-name="Visited_20_Internet_20_Link">https://www.solarsystemscope.com/textures</text:a>
There’s no need to use 4K textures or higher—this is a video game, so you always have to find the best balance between file size and quality.</text:p>
      <text:p text:style-name="Text_20_body">In Unity, we’ll create a new “Textures” subfolder at the root of “Assets” (Create / Folder).
Assets are all the source files for your game (3D models, textures, sounds, images, etc.).</text:p>
      <text:p text:style-name="Text_20_body"><draw:frame draw:style-name="mediacenter" draw:name="1" text:anchor-type="paragraph" draw:z-index="1" svg:width="27.093333333333cm" style:rel-width="100%" svg:height="15.247941636269cm" style:rel-height="scale"><draw:image xlink:href="Pictures/e92b55019c129e7cf9b4e9fc45623b81.png" xlink:type="simple" xlink:show="embed" xlink:actuate="onLoad"/></draw:frame></text:p>
      <text:p text:style-name="Text_20_body">From Windows File Explorer, copy and paste your earth texture into the “Textures” subfolder.</text:p>
      <text:p text:style-name="Text_20_body"><draw:frame draw:style-name="media" draw:name="2" text:anchor-type="as-char" draw:z-index="2" svg:width="18.89125cm" style:rel-width="100%" svg:height="6.6145833333333cm" style:rel-height="scale"><draw:image xlink:href="Pictures/db425edee1320f2ccc3d7ac74c89b405.png" xlink:type="simple" xlink:show="embed" xlink:actuate="onLoad"/></draw:frame><draw:frame draw:style-name="media" draw:name="3" text:anchor-type="as-char" draw:z-index="3" svg:width="9.6572916666667cm" style:rel-width="100%" svg:height="5.9795833333333cm" style:rel-height="scale"><draw:image xlink:href="Pictures/8eebef1ce55b4049551b033ebf8a7b0e.png" xlink:type="simple" xlink:show="embed" xlink:actuate="onLoad"/></draw:frame></text:p>
      <text:p text:style-name="Text_20_body">Now, go to the menu at the very top: GameObject / 3D Object / Sphere.</text:p>
      <text:p text:style-name="Text_20_body"><draw:frame draw:style-name="mediacenter" draw:name="4" text:anchor-type="paragraph" draw:z-index="4" svg:width="18.758958333333cm" style:rel-width="100%" svg:height="18.071041666667cm" style:rel-height="scale"><draw:image xlink:href="Pictures/66b942b98570198b159ec19d226c8183.png" xlink:type="simple" xlink:show="embed" xlink:actuate="onLoad"/></draw:frame></text:p>
      <text:p text:style-name="Text_20_body">We create a sphere primitive directly in Unity.
We have created a 3D sphere.
The properties of the sphere GameObject appear in the panel on the right.
Our GameObject is named “Sphere” and consists of 3 components.</text:p>
      <text:p text:style-name="Text_20_body"><draw:frame draw:style-name="mediacenter" draw:name="5" text:anchor-type="paragraph" draw:z-index="5" svg:width="27.093333333333cm" style:rel-width="100%" svg:height="15.24cm" style:rel-height="scale"><draw:image xlink:href="Pictures/2b54a17df2da0266b7dcccb9041538d2.png" xlink:type="simple" xlink:show="embed" xlink:actuate="onLoad"/></draw:frame></text:p>
      <text:p text:style-name="Text_20_body">The Different Components of the “Sphere” GameObject
Components are building blocks that you can freely add to or remove from a GameObject.</text:p>
      <text:p text:style-name="Text_20_body"><text:span text:style-name="Strong_20_Emphasis">A GameObject is essentially an empty container that always has a fixed “Transform” component to define its position, rotation, and size in space.</text:span>
After that, you’re free to add whatever components you want.</text:p>
      <text:p text:style-name="Text_20_body">In our case, there are:
– The “<text:span text:style-name="Strong_20_Emphasis">Sphere</text:span>” component, which creates the 3D sphere object
– The “<text:span text:style-name="Strong_20_Emphasis">Mesh Renderer</text:span>” component, which renders the 3D object
– The “<text:span text:style-name="Strong_20_Emphasis">Sphere Collider</text:span>” component, which allows the 3D object to react to collisions</text:p>
      <text:h text:style-name="Heading_20_2" text:outline-level="2"><text:bookmark-start text:name="__RefHeading___modifying_customizing_our_gameobject_3"/><text:bookmark-start text:name="modifying_customizing_our_gameobject"/>Modifying/Customizing Our GameObject<text:bookmark-end text:name="__RefHeading___modifying_customizing_our_gameobject_3"/><text:bookmark-end text:name="modifying_customizing_our_gameobject"/></text:h>
      <text:p text:style-name="Text_20_body">We’ll start by renaming our GameObject.
It’s important to name things properly; otherwise, when your scene contains dozens of GameObjects, it will become unmanageable. Rename “Sphere” to “Earth.”</text:p>
      <text:p text:style-name="Text_20_body"><draw:frame draw:style-name="mediacenter" draw:name="6" text:anchor-type="paragraph" draw:z-index="6" svg:width="11.959166666667cm" svg:height="5.6620833333333cm"><draw:image xlink:href="Pictures/491024f0b6b8356ab2dbcbb9d7ba8e2a.png" xlink:type="simple" xlink:show="embed" xlink:actuate="onLoad"/></draw:frame></text:p>
      <text:p text:style-name="Text_20_body">Collisions aren't important in this example, so we're going to remove (delete) the “Sphere Collider” component.</text:p>
      <text:p text:style-name="Text_20_body"><draw:frame draw:style-name="mediacenter" draw:name="7" text:anchor-type="paragraph" draw:z-index="7" svg:width="11.90625cm" svg:height="6.588125cm"><draw:image xlink:href="Pictures/ec2a778824fa28b7c394117f6f291db9.png" xlink:type="simple" xlink:show="embed" xlink:actuate="onLoad"/></draw:frame></text:p>
      <text:p text:style-name="Text_20_body">We’re now going to create a material so we can assign the texture to the sphere.
Create a new folder at the root of the Assets folder and name it “Materials.” Double-click the folder you created to open it.</text:p>
      <text:p text:style-name="Text_20_body">Now create a new material (Create / Material)</text:p>
      <text:p text:style-name="Text_20_body"><draw:frame draw:style-name="mediacenter" draw:name="8" text:anchor-type="paragraph" draw:z-index="8" svg:width="14.366875cm" svg:height="2.8045833333333cm"><draw:image xlink:href="Pictures/1539941b3f80cc242360c1f4c73142ec.png" xlink:type="simple" xlink:show="embed" xlink:actuate="onLoad"/></draw:frame></text:p>
      <text:p text:style-name="Text_20_body">You will name this material “EarthMat.”
Select this material; its properties will appear in the right-hand panel.
Click the small dot (anchor) next to “BaseMap”.
Select the earth texture (JPEG bitmap texture).</text:p>
      <text:p text:style-name="Text_20_body"><draw:frame draw:style-name="mediacenter" draw:name="9" text:anchor-type="paragraph" draw:z-index="9" svg:width="11.1125cm" svg:height="10.080625cm"><draw:image xlink:href="Pictures/b43212a8b692088187fecde982af8c4a.png" xlink:type="simple" xlink:show="embed" xlink:actuate="onLoad"/></draw:frame></text:p>
      <text:p text:style-name="Text_20_body"><draw:frame draw:style-name="mediacenter" draw:name="10" text:anchor-type="paragraph" draw:z-index="10" svg:width="11.932708333333cm" svg:height="18.309166666667cm"><draw:image xlink:href="Pictures/a4e6423f73ba1822de5a58a752619c97.png" xlink:type="simple" xlink:show="embed" xlink:actuate="onLoad"/></draw:frame></text:p>
      <text:p text:style-name="Text_20_body">We're now going to assign the “EarthMat” material to our “Earth” sphere.
Select the “Earth” GameObject in the left panel.
Click the small anchor point next to Materials / Element 0.
Select the “EarthMat” material.</text:p>
      <text:p text:style-name="Text_20_body"><draw:frame draw:style-name="mediacenter" draw:name="11" text:anchor-type="paragraph" draw:z-index="11" svg:width="27.093333333333cm" style:rel-width="100%" svg:height="15.233823171791cm" style:rel-height="scale"><draw:image xlink:href="Pictures/47e9e90d29924131bfda181a5e61dd30.png" xlink:type="simple" xlink:show="embed" xlink:actuate="onLoad"/></draw:frame></text:p>
      <text:p text:style-name="Text_20_body"><draw:frame draw:style-name="mediacenter" draw:name="12" text:anchor-type="paragraph" draw:z-index="12" svg:width="23.256875cm" style:rel-width="100%" svg:height="15.610416666667cm" style:rel-height="scale"><draw:image xlink:href="Pictures/13879460ef4905973c5ce27bfba967d8.png" xlink:type="simple" xlink:show="embed" xlink:actuate="onLoad"/></draw:frame></text:p>
      <text:h text:style-name="Heading_20_2" text:outline-level="2"><text:bookmark-start text:name="__RefHeading___scene_rendering_4"/><text:bookmark-start text:name="scene_rendering"/>Scene Rendering<text:bookmark-end text:name="__RefHeading___scene_rendering_4"/><text:bookmark-end text:name="scene_rendering"/></text:h>
      <text:p text:style-name="Text_20_body">There you go—our planet Earth is textured!
Double-click “Earth” in the left panel (the one that lists all the GameObjects in the scene) to re-center the editor view on the sphere.</text:p>
      <text:p text:style-name="Text_20_body">Now select the “Main Camera” in the left panel.
In the bottom-right corner of the 3D view, you’ll see a preview of what the camera will see at runtime (when the game is running).</text:p>
      <text:p text:style-name="Text_20_body">The Earth is a little too small—here are two solutions…
– You can enlarge the sphere by changing its scale in the Transform component of the sphere’s GameObject.
– Or, you can set the camera to a wider field of view.</text:p>
      <text:p text:style-name="Text_20_body"><draw:frame draw:style-name="mediacenter" draw:name="13" text:anchor-type="paragraph" draw:z-index="13" svg:width="27.093333333333cm" style:rel-width="100%" svg:height="15.24cm" style:rel-height="scale"><draw:image xlink:href="Pictures/2bf04a7401e06c174cafe9adb361f883.png" xlink:type="simple" xlink:show="embed" xlink:actuate="onLoad"/></draw:frame></text:p>
      <text:p text:style-name="Text_20_body">Set “Field of view” to 10, select “Solid Color” for Clear Flags, and set the Background to black. To get pure black, all three R, G, and B components must be 0. Set the camera's Y position to 0.08 to better frame the planet.</text:p>
      <text:p text:style-name="Text_20_body"><draw:frame draw:style-name="mediacenter" draw:name="14" text:anchor-type="paragraph" draw:z-index="14" svg:width="27.093333333333cm" style:rel-width="100%" svg:height="15.24cm" style:rel-height="scale"><draw:image xlink:href="Pictures/cf2847deb1ee0978bfadebb7a12d1861.png" xlink:type="simple" xlink:show="embed" xlink:actuate="onLoad"/></draw:frame></text:p>
      <text:p text:style-name="Text_20_body">There you go—our scene is ready to be rendered!
Click the small “Play” button at the top center of the Unity editor.
This will switch you to “Game” view, which lets you see exactly what your planet will look like when your game is actually running (at runtime).</text:p>
      <text:p text:style-name="Text_20_body">The Play button lets you preview the game's runtime.</text:p>
      <text:p text:style-name="Text_20_body"><draw:frame draw:style-name="mediacenter" draw:name="15" text:anchor-type="paragraph" draw:z-index="15" svg:width="27.093333333333cm" style:rel-width="100%" svg:height="14.333405928615cm" style:rel-height="scale"><draw:image xlink:href="Pictures/cde931aab941fefa3e73b4e9675e7ec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4::55:04</meta:creation-date>
    <dc:creator>Generated</dc:creator>
    <dc:date>2026-09-16T14::55:04</dc:date>
    <dc:language>en-US</dc:language>
    <meta:editing-cycles>1</meta:editing-cycles>
    <meta:editing-duration>PT0S</meta:editing-duration>
    <dc:title>brasil:courses:blender_unity:unity:2_game_objects</dc:title>
  </office:meta>
</office:document-meta>
</file>