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c1dd7c59245124f3956a28c512d1b1.png"/>
  <manifest:file-entry manifest:media-type="image/png" manifest:full-path="Pictures/1c0f9db1e9bf73e82c51f142ae57c406.png"/>
  <manifest:file-entry manifest:media-type="image/png" manifest:full-path="Pictures/fda13cd16bfba9df2cf343b9212da1ab.png"/>
  <manifest:file-entry manifest:media-type="image/png" manifest:full-path="Pictures/97b6b5acdce2840939c92df3c56a0f8f.png"/>
  <manifest:file-entry manifest:media-type="image/png" manifest:full-path="Pictures/a80a21b33d5eba8b9301cbdba7244537.png"/>
  <manifest:file-entry manifest:media-type="image/png" manifest:full-path="Pictures/0d4480d8144f79d4f4cccb221931e0e9.png"/>
  <manifest:file-entry manifest:media-type="image/png" manifest:full-path="Pictures/9dc45cff5740bd4add896c0474ebe62a.png"/>
  <manifest:file-entry manifest:media-type="image/png" manifest:full-path="Pictures/ed6dbac6de8cbf106ad60b8a4ae0f2e6.png"/>
  <manifest:file-entry manifest:media-type="image/png" manifest:full-path="Pictures/45f7c88c0cbfa00169605ddb7a0fcf41.png"/>
  <manifest:file-entry manifest:media-type="image/png" manifest:full-path="Pictures/4a54382ad8c7f0c76b776f4f616ac831.png"/>
  <manifest:file-entry manifest:media-type="image/png" manifest:full-path="Pictures/b0e66c389698f2916fbce4371a5e80aa.png"/>
  <manifest:file-entry manifest:media-type="image/png" manifest:full-path="Pictures/8319378d7c0a34d987f75150a6a925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bookmark text:name="brasil:courses:blender_unity:unity:3_from_blender_to_unity"/>Get an offline copy of this page by clicking the libreoffice writer icon</text:span> 
</text:p>
          </table:table-cell>
        </table:table-row>
      </table:table>
      <text:p text:style-name="Horizontal_20_Line"/>
      <text:h text:style-name="Heading_20_1" text:outline-level="1"><text:bookmark-start text:name="__RefHeading___from_blender_to_unityearth_v2.0_1"/><text:bookmark-start text:name="from_blender_to_unityearth_v2.0"/>From Blender to Unity : Earth V2.0<text:bookmark-end text:name="__RefHeading___from_blender_to_unityearth_v2.0_1"/><text:bookmark-end text:name="from_blender_to_unityearth_v2.0"/></text:h>
      <text:h text:style-name="Heading_20_2" text:outline-level="2"><text:bookmark-start text:name="__RefHeading___earth_v2.0_2"/><text:bookmark-start text:name="earth_v2.0"/>Earth V2.0<text:bookmark-end text:name="__RefHeading___earth_v2.0_2"/><text:bookmark-end text:name="earth_v2.0"/></text:h>
      <text:p text:style-name="Text_20_body">The goal here is to create a more realistic model of the Earth using Blender and then import it directly into Unity using the GLTF exchange format</text:p>
      <text:p text:style-name="Text_20_body">Simply applying a texture does not yield a very accurate result. On the right is a simple texture applied to a sphere; on the left is a more refined Blender model that combines multiple textures for the Earth’s surface and an additional mesh for cloud cover.</text:p>
      <text:p text:style-name="Text_20_body"><draw:frame draw:style-name="media" draw:name="0" text:anchor-type="as-char" draw:z-index="0" svg:width="27.093333333333cm" style:rel-width="100%" svg:height="14.325481997677cm" style:rel-height="scale"><draw:image xlink:href="Pictures/09c1dd7c59245124f3956a28c512d1b1.png" xlink:type="simple" xlink:show="embed" xlink:actuate="onLoad"/></draw:frame></text:p>
      <text:h text:style-name="Heading_20_2" text:outline-level="2"><text:bookmark-start text:name="__RefHeading___modeling_our_earth_2.0_3"/><text:bookmark-start text:name="modeling_our_earth_2.0"/>Modeling Our Earth 2.0<text:bookmark-end text:name="__RefHeading___modeling_our_earth_2.0_3"/><text:bookmark-end text:name="modeling_our_earth_2.0"/></text:h>
      <text:p text:style-name="Text_20_body">In Blender, we start by generating two spheres: the first for the atmosphere and the second for the Earth.</text:p>
      <text:p text:style-name="Text_20_body"><draw:frame draw:style-name="media" draw:name="1" text:anchor-type="as-char" draw:z-index="1" svg:width="27.093333333333cm" style:rel-width="100%" svg:height="19.469078726968cm" style:rel-height="scale"><draw:image xlink:href="Pictures/1c0f9db1e9bf73e82c51f142ae57c406.png" xlink:type="simple" xlink:show="embed" xlink:actuate="onLoad"/></draw:frame></text:p>
      <text:p text:style-name="Text_20_body">Next, create the following shaders:</text:p>
      <text:p text:style-name="Text_20_body"><draw:frame draw:style-name="mediacenter" draw:name="2" text:anchor-type="paragraph" draw:z-index="2" svg:width="27.093333333333cm" style:rel-width="100%" svg:height="18.558325859492cm" style:rel-height="scale"><draw:image xlink:href="Pictures/fda13cd16bfba9df2cf343b9212da1ab.png" xlink:type="simple" xlink:show="embed" xlink:actuate="onLoad"/></draw:frame></text:p>
      <text:p text:style-name="Text_20_body">For the earth, we'll use the following materials:</text:p>
      <text:list text:style-name="List_20_1" text:continue-numbering="false">
        <text:list-item>
          <text:p text:style-name="List_20_1_Content_First"> <text:a xlink:type="simple" xlink:href="https://wiki.morere.eu/lib/exe/fetch.php?media=brasil:courses:blender_unity:unity:textures-earth-nasa.zip" text:style-name="Internet_20_link" text:visited-style-name="Visited_20_Internet_20_Link">textures-earth-nasa.zip</text:a></text:p>
        </text:list-item>
        <text:list-item>
          <text:p text:style-name="List_20_1_Content_Last"> <text:a xlink:type="simple" xlink:href="https://wiki.morere.eu/lib/exe/fetch.php?media=brasil:courses:blender_unity:unity:milkywayskybox.unitypackage" text:style-name="Internet_20_link" text:visited-style-name="Visited_20_Internet_20_Link">milkywayskybox.unitypackage</text:a></text:p>
        </text:list-item>
      </text:list>
      <text:p text:style-name="Text_20_body">For the atmosphere, we'll also use the available image file in the archive:</text:p>
      <text:p text:style-name="Text_20_body"><draw:frame draw:style-name="mediacenter" draw:name="3" text:anchor-type="paragraph" draw:z-index="3" svg:width="27.093333333333cm" style:rel-width="100%" svg:height="8.8225902335456cm" style:rel-height="scale"><draw:image xlink:href="Pictures/97b6b5acdce2840939c92df3c56a0f8f.png" xlink:type="simple" xlink:show="embed" xlink:actuate="onLoad"/></draw:frame></text:p>
      <text:p text:style-name="Text_20_body">Before exporting in GLTF format just remove the “EEVEE” part of renderin. If not, the import of the object will not work :</text:p>
      <text:p text:style-name="Text_20_body"><draw:frame draw:style-name="mediacenter" draw:name="4" text:anchor-type="paragraph" draw:z-index="4" svg:width="27.093333333333cm" style:rel-width="100%" svg:height="10.425540812224cm" style:rel-height="scale"><draw:image xlink:href="Pictures/a80a21b33d5eba8b9301cbdba7244537.png" xlink:type="simple" xlink:show="embed" xlink:actuate="onLoad"/></draw:frame></text:p>
      <text:p text:style-name="Text_20_body">The result is as follows:</text:p>
      <text:p text:style-name="Text_20_body"><draw:frame draw:style-name="media" draw:name="5" text:anchor-type="as-char" draw:z-index="5" svg:width="27.093333333333cm" style:rel-width="100%" svg:height="15.24cm" style:rel-height="scale"><draw:image xlink:href="Pictures/0d4480d8144f79d4f4cccb221931e0e9.png" xlink:type="simple" xlink:show="embed" xlink:actuate="onLoad"/></draw:frame></text:p>
      <text:p text:style-name="Text_20_body">Atmospheric transparency:</text:p>
      <text:p text:style-name="Text_20_body"><draw:frame draw:style-name="mediacenter" draw:name="6" text:anchor-type="paragraph" draw:z-index="6" svg:width="8.6254166666667cm" style:rel-width="100%" svg:height="16.35125cm" style:rel-height="scale"><draw:image xlink:href="Pictures/9dc45cff5740bd4add896c0474ebe62a.png" xlink:type="simple" xlink:show="embed" xlink:actuate="onLoad"/></draw:frame></text:p>
      <text:p text:style-name="Text_20_body">Next, we export the earth and the atmosphere separately in the glTF binary format:</text:p>
      <text:p text:style-name="Text_20_body"><draw:frame draw:style-name="media" draw:name="7" text:anchor-type="as-char" draw:z-index="7" svg:width="27.093333333333cm" style:rel-width="100%" svg:height="16.431604938272cm" style:rel-height="scale"><draw:image xlink:href="Pictures/ed6dbac6de8cbf106ad60b8a4ae0f2e6.png" xlink:type="simple" xlink:show="embed" xlink:actuate="onLoad"/></draw:frame></text:p>
      <text:p text:style-name="Text_20_body">To import these files directly into Unity, you need to add an import plugin. There are several available; we’ll install FastGLTF, which supports version 2.0 of the GLTF format.</text:p>
      <text:h text:style-name="Heading_20_2" text:outline-level="2"><text:bookmark-start text:name="__RefHeading___fastgltf_for_importing_gltf_files_into_unity_4"/><text:bookmark-start text:name="fastgltf_for_importing_gltf_files_into_unity"/>FastGLTF for importing GLTF files into Unity<text:bookmark-end text:name="__RefHeading___fastgltf_for_importing_gltf_files_into_unity_4"/><text:bookmark-end text:name="fastgltf_for_importing_gltf_files_into_unity"/></text:h>
      <text:p text:style-name="Text_20_body">The project can be found at the following GitHub addresshttps://github.com/atteneder/glTFast</text:p>
      <text:p text:style-name="Text_20_body">For Unity, importing glTF files requires adding the glTFast package, which is now integrated into Unity:</text:p>
      <text:p text:style-name="Text_20_body"><text:a xlink:type="simple" xlink:href="https://docs.unity3d.com/Packages/com.unity.cloud.gltfast@6.2/manual/installation.html" text:style-name="Internet_20_link" text:visited-style-name="Visited_20_Internet_20_Link">https://docs.unity3d.com/Packages/com.unity.cloud.gltfast@6.2/manual/installation.html</text:a></text:p>
      <text:h text:style-name="Heading_20_2" text:outline-level="2"><text:bookmark-start text:name="__RefHeading___install_the_unity_gltfast_package_using_the_unity_package_manager_5"/><text:bookmark-start text:name="install_the_unity_gltfast_package_using_the_unity_package_manager"/>Install the Unity glTFast package using the Unity Package Manager<text:bookmark-end text:name="__RefHeading___install_the_unity_gltfast_package_using_the_unity_package_manager_5"/><text:bookmark-end text:name="install_the_unity_gltfast_package_using_the_unity_package_manager"/></text:h>
      <text:p text:style-name="Text_20_body">To install the Unity glTFast package, follow these steps:</text:p>
      <text:list text:style-name="Numbering_20_1" text:continue-numbering="false">
        <text:list-item>
          <text:p text:style-name="Numbering_20_1_Content_First"> In your Unity project, go to <text:span text:style-name="Strong_20_Emphasis">Windows &gt; Package Manager</text:span>.</text:p>
        </text:list-item>
        <text:list-item>
          <text:p text:style-name="Numbering_20_1_Content"> On the status bar, select the Add <text:span text:style-name="Strong_20_Emphasis">(+)</text:span> button.</text:p>
        </text:list-item>
        <text:list-item>
          <text:p text:style-name="Numbering_20_1_Content"> From the Add menu, select Add + package by name. The Name and Version fields appear.</text:p>
        </text:list-item>
        <text:list-item>
          <text:p text:style-name="Numbering_20_1_Content"> In the Name field, enter <text:span text:style-name="Source_20_Text"><text:span text:style-name="">com.unity.cloud.gltfast</text:span></text:span>.</text:p>
        </text:list-item>
        <text:list-item>
          <text:p text:style-name="Numbering_20_1_Content"> Select <text:span text:style-name="Strong_20_Emphasis">Add</text:span>.</text:p>
        </text:list-item>
        <text:list-item/>
      </text:list>
      <text:p text:style-name="Text_20_body">The Editor installs the latest available version of the package and any dependent packages.</text:p>
      <text:p text:style-name="Text_20_body">Once the plugin is installed, glTF files can be dragged and dropped into the project's “Assets” folder and will be immediately usable as GameObjects:</text:p>
      <text:p text:style-name="Text_20_body"><draw:frame draw:style-name="media" draw:name="8" text:anchor-type="as-char" draw:z-index="8" svg:width="27.093333333333cm" style:rel-width="100%" svg:height="3.7190574239305cm" style:rel-height="scale"><draw:image xlink:href="Pictures/45f7c88c0cbfa00169605ddb7a0fcf41.png" xlink:type="simple" xlink:show="embed" xlink:actuate="onLoad"/></draw:frame></text:p>
      <text:h text:style-name="Heading_20_2" text:outline-level="2"><text:bookmark-start text:name="__RefHeading___fly_to_the_moon_6"/><text:bookmark-start text:name="fly_to_the_moon"/>Fly to the Moon<text:bookmark-end text:name="__RefHeading___fly_to_the_moon_6"/><text:bookmark-end text:name="fly_to_the_moon"/></text:h>
      <text:p text:style-name="Text_20_body">Now it's your turn to create the moon in glTF format using Blender and import it into Unity:</text:p>
      <text:p text:style-name="Text_20_body"><draw:frame draw:style-name="media" draw:name="9" text:anchor-type="as-char" draw:z-index="9" svg:width="27.093333333333cm" style:rel-width="100%" svg:height="26.162187730968cm" style:rel-height="scale"><draw:image xlink:href="Pictures/4a54382ad8c7f0c76b776f4f616ac831.png" xlink:type="simple" xlink:show="embed" xlink:actuate="onLoad"/></draw:frame></text:p>
      <text:p text:style-name="Text_20_body"><draw:frame draw:style-name="media" draw:name="10" text:anchor-type="as-char" draw:z-index="10" svg:width="27.093333333333cm" style:rel-width="100%" svg:height="22.097923100212cm" style:rel-height="scale"><draw:image xlink:href="Pictures/b0e66c389698f2916fbce4371a5e80aa.png" xlink:type="simple" xlink:show="embed" xlink:actuate="onLoad"/></draw:frame></text:p>
      <text:p text:style-name="Text_20_body"><draw:frame draw:style-name="media" draw:name="11" text:anchor-type="as-char" draw:z-index="11" svg:width="27.093333333333cm" style:rel-width="100%" svg:height="15.096547307132cm" style:rel-height="scale"><draw:image xlink:href="Pictures/8319378d7c0a34d987f75150a6a9256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8::06:36</meta:creation-date>
    <dc:creator>Generated</dc:creator>
    <dc:date>2026-09-16T18::06:36</dc:date>
    <dc:language>en-US</dc:language>
    <meta:editing-cycles>1</meta:editing-cycles>
    <meta:editing-duration>PT0S</meta:editing-duration>
    <dc:title>brasil:courses:blender_unity:unity:3_from_blender_to_unity</dc:title>
  </office:meta>
</office:document-meta>
</file>