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7038846ea3a909108b848a39300e203.png"/>
  <manifest:file-entry manifest:media-type="image/png" manifest:full-path="Pictures/895661e0e198ea304592f9ab95a78e3e.png"/>
  <manifest:file-entry manifest:media-type="image/png" manifest:full-path="Pictures/106e1bf3fde5860ef6fce8fbf5bea13b.png"/>
  <manifest:file-entry manifest:media-type="image/png" manifest:full-path="Pictures/e48b2326a443622afa787d28f468cc4a.png"/>
  <manifest:file-entry manifest:media-type="image/png" manifest:full-path="Pictures/290f51326c3a3db6d8eb16985eb83909.png"/>
  <manifest:file-entry manifest:media-type="image/png" manifest:full-path="Pictures/adf427225dfd99067ad262a329308295.png"/>
  <manifest:file-entry manifest:media-type="image/png" manifest:full-path="Pictures/7cfc0de1b18a5a2c757942df2282c766.png"/>
  <manifest:file-entry manifest:media-type="image/png" manifest:full-path="Pictures/88849c797c6333677cc7eadb5f6adb73.png"/>
  <manifest:file-entry manifest:media-type="image/png" manifest:full-path="Pictures/6e5f9e686cd59871156e420187153ad1.png"/>
  <manifest:file-entry manifest:media-type="image/png" manifest:full-path="Pictures/8709cb48e252b01458420256637a7855.png"/>
  <manifest:file-entry manifest:media-type="image/png" manifest:full-path="Pictures/7d029ce825dab7ea87e7f73fc5f1f4a7.png"/>
  <manifest:file-entry manifest:media-type="image/png" manifest:full-path="Pictures/0da9cd762156f93a895cbfd5e987d62e.png"/>
  <manifest:file-entry manifest:media-type="image/png" manifest:full-path="Pictures/a327b5914935d81d8e6d67f702692c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text:bookmark text:name="brasil:courses:blender_unity:unity:4_moving_objects"/>Get an offline copy of this page by clicking the libreoffice writer icon</text:span> 
</text:p>
          </table:table-cell>
        </table:table-row>
      </table:table>
      <text:p text:style-name="Horizontal_20_Line"/>
      <text:h text:style-name="Heading_20_1" text:outline-level="1"><text:bookmark-start text:name="__RefHeading___moving_objectsearth_is_turning_1"/><text:bookmark-start text:name="moving_objectsearth_is_turning"/>Moving objects : Earth is turning<text:bookmark-end text:name="__RefHeading___moving_objectsearth_is_turning_1"/><text:bookmark-end text:name="moving_objectsearth_is_turning"/></text:h>
      <text:p text:style-name="Text_20_body">We’ve already seen what a GameObject is in Unity, and we’ve even created our first GameObject (it was a 3D model of the Earth).</text:p>
      <text:p text:style-name="Text_20_body">In the editor (Unity’s graphical user interface), you can hide an existing GameObject by unchecking the checkbox located right next to the GameObject’s name.
The GameObject will then not be displayed on the screen.</text:p>
      <text:p text:style-name="Text_20_body"><draw:frame draw:style-name="mediacenter" draw:name="0" text:anchor-type="paragraph" draw:z-index="0" svg:width="11.90625cm" svg:height="3.7570833333333cm"><draw:image xlink:href="Pictures/b7038846ea3a909108b848a39300e203.png" xlink:type="simple" xlink:show="embed" xlink:actuate="onLoad"/></draw:frame></text:p>
      <text:p text:style-name="Text_20_body">You can also do this using code.</text:p>
      <text:h text:style-name="Heading_20_2" text:outline-level="2"><text:bookmark-start text:name="__RefHeading___creating_your_first_c_script_2"/><text:bookmark-start text:name="creating_your_first_c_script"/>Creating Your First C# Script<text:bookmark-end text:name="__RefHeading___creating_your_first_c_script_2"/><text:bookmark-end text:name="creating_your_first_c_script"/></text:h>
      <text:p text:style-name="Text_20_body">We’re going to create our first C# script, which will allow us to hide the ground by pressing the spacebar, for example.</text:p>
      <text:p text:style-name="Text_20_body">In the root of the Assets folder, create a new subfolder and name it “Scripts.”</text:p>
      <text:p text:style-name="Text_20_body"><draw:frame draw:style-name="mediacenter" draw:name="1" text:anchor-type="paragraph" draw:z-index="1" svg:width="24.4475cm" style:rel-width="100%" svg:height="4.8154166666667cm" style:rel-height="scale"><draw:image xlink:href="Pictures/895661e0e198ea304592f9ab95a78e3e.png" xlink:type="simple" xlink:show="embed" xlink:actuate="onLoad"/></draw:frame></text:p>
      <text:p text:style-name="Text_20_body">Double-click the Scripts folder to open it, and create a new C# script that you'll name “EarthManager.cs”.</text:p>
      <text:p text:style-name="Text_20_body"><draw:frame draw:style-name="mediacenter" draw:name="2" text:anchor-type="paragraph" draw:z-index="2" svg:width="9.7895833333333cm" style:rel-width="100%" svg:height="4.6302083333333cm" style:rel-height="scale"><draw:image xlink:href="Pictures/106e1bf3fde5860ef6fce8fbf5bea13b.png" xlink:type="simple" xlink:show="embed" xlink:actuate="onLoad"/></draw:frame></text:p>
      <text:p text:style-name="Text_20_body">Unity does not have a built-in code editor, so you are free to choose your preferred editor (Visual Studio, Visual Studio Code, Notepad++, etc.).
Normally VisualStudio should have been installed with unity and the CS files will be manage by VSCode.</text:p>
      <text:p text:style-name="Text_20_body">I recommend Visual Studio Code because it supports syntax highlighting, IntelliSense/AI (auto-completion), precompilation, and even debugging.
For debugging, you’ll need to install this VSCode extension provided by Unity:
<text:a xlink:type="simple" xlink:href="https://marketplace.visualstudio.com/items?itemName=Unity.unity-debug" text:style-name="Internet_20_link" text:visited-style-name="Visited_20_Internet_20_Link">https://marketplace.visualstudio.com/items?itemName=Unity.unity-debug</text:a></text:p>
      <text:p text:style-name="Text_20_body">You can change the default code editor by going to the Edit / Preferences / External Tools menu.</text:p>
      <text:p text:style-name="Text_20_body"><draw:frame draw:style-name="mediacenter" draw:name="3" text:anchor-type="paragraph" draw:z-index="3" svg:width="27.410833333333cm" style:rel-width="100%" svg:height="20.346458333333cm" style:rel-height="scale"><draw:image xlink:href="Pictures/e48b2326a443622afa787d28f468cc4a.png" xlink:type="simple" xlink:show="embed" xlink:actuate="onLoad"/></draw:frame></text:p>
      <text:h text:style-name="Heading_20_2" text:outline-level="2"><text:bookmark-start text:name="__RefHeading___structure_of_a_c_script_3"/><text:bookmark-start text:name="structure_of_a_c_script"/>Structure of a C# script<text:bookmark-end text:name="__RefHeading___structure_of_a_c_script_3"/><text:bookmark-end text:name="structure_of_a_c_script"/></text:h>
      <text:p text:style-name="Text_20_body">Double-click the script, and it will open in the default editor set in Unity (Visual Studio Code in my case).</text:p>
      <text:p text:style-name="Text_20_body"><draw:frame draw:style-name="mediacenter" draw:name="4" text:anchor-type="paragraph" draw:z-index="4" svg:width="27.093333333333cm" style:rel-width="100%" svg:height="15.24cm" style:rel-height="scale"><draw:image xlink:href="Pictures/290f51326c3a3db6d8eb16985eb83909.png" xlink:type="simple" xlink:show="embed" xlink:actuate="onLoad"/></draw:frame></text:p>
      <text:p text:style-name="Text_20_body">By default, all Unity C# scripts inherit from the MonoBehavior class.
Thanks to this base class, you can drag and drop your scripts onto a GameObject to attach them to it.</text:p>
      <table:table table:style-name="Table">
        <table:table-column table:style-name="odt_auto_style_table_column_2_1"/>
        <table:table-row>
          <table:table-cell office:value-type="string" table:style-name="tablecell">
            <text:p text:style-name="Preformatted_20_Text"><text:span text:style-name="highlight_kw1">public</text:span> <text:span text:style-name="highlight_kw4">class</text:span> earthManager <text:span text:style-name="highlight_sy0">:</text:span> MonoBehaviour<text:line-break/><text:span text:style-name="highlight_br0">{</text:span><text:line-break/><text:s text:c="4"/><text:span text:style-name="highlight_co1">// Start is called once before the first execution of Update after the MonoBehaviour is created</text:span><text:line-break/><text:s text:c="4"/><text:span text:style-name="highlight_kw4">void</text:span> Start<text:span text:style-name="highlight_br0">(</text:span><text:span text:style-name="highlight_br0">)</text:span><text:line-break/><text:s text:c="4"/><text:span text:style-name="highlight_br0">{</text:span><text:line-break/> <text:line-break/><text:s text:c="4"/><text:span text:style-name="highlight_br0">}</text:span><text:line-break/> <text:line-break/><text:s text:c="4"/><text:span text:style-name="highlight_co1">// Update is called once per frame</text:span><text:line-break/><text:s text:c="4"/><text:span text:style-name="highlight_kw4">void</text:span> Update<text:span text:style-name="highlight_br0">(</text:span><text:span text:style-name="highlight_br0">)</text:span><text:line-break/><text:s text:c="4"/><text:span text:style-name="highlight_br0">{</text:span><text:line-break/> <text:line-break/><text:s text:c="4"/><text:span text:style-name="highlight_br0">}</text:span><text:line-break/><text:span text:style-name="highlight_br0">}</text:span></text:p>
          </table:table-cell>
        </table:table-row>
      </table:table>
      <text:p text:style-name="Text_20_body">This script template already includes two methods:</text:p>
      <text:list text:style-name="List_20_1" text:continue-numbering="false">
        <text:list-item>
          <text:p text:style-name="List_20_1_Content_First"> <text:span text:style-name="Strong_20_Emphasis">Start()</text:span>: The code declared in this method will be executed only once at startup.</text:p>
        </text:list-item>
        <text:list-item>
          <text:p text:style-name="List_20_1_Content_Last"> <text:span text:style-name="Strong_20_Emphasis">Update()</text:span>: The code declared in this method will be executed in a loop—roughly 30 times per second, to put it simply.</text:p>
        </text:list-item>
      </text:list>
      <text:h text:style-name="Heading_20_2" text:outline-level="2"><text:bookmark-start text:name="__RefHeading___attaching_a_c_script_to_a_gameobject_4"/><text:bookmark-start text:name="attaching_a_c_script_to_a_gameobject"/>Attaching a C# Script to a GameObject<text:bookmark-end text:name="__RefHeading___attaching_a_c_script_to_a_gameobject_4"/><text:bookmark-end text:name="attaching_a_c_script_to_a_gameobject"/></text:h>
      <text:p text:style-name="Text_20_body">Scripts can be attached to a GameObject. This allows you to add behaviors to a GameObject. To add the first behavior to our Earth, we’ll drag and drop our “EarthManager” script onto the “Earth” GameObject.</text:p>
      <text:p text:style-name="Text_20_body"><draw:frame draw:style-name="mediacenter" draw:name="5" text:anchor-type="paragraph" draw:z-index="5" svg:width="27.093333333333cm" style:rel-width="100%" svg:height="15.224141519251cm" style:rel-height="scale"><draw:image xlink:href="Pictures/adf427225dfd99067ad262a329308295.png" xlink:type="simple" xlink:show="embed" xlink:actuate="onLoad"/></draw:frame></text:p>
      <text:p text:style-name="Text_20_body">Now that the script is attached to the GameObject, we're going to code the desired behavior.</text:p>
      <table:table table:style-name="Table">
        <table:table-column table:style-name="odt_auto_style_table_column_3_1"/>
        <table:table-row>
          <table:table-cell office:value-type="string" table:style-name="tablecell">
            <text:p text:style-name="Preformatted_20_Text"><text:span text:style-name="highlight_kw1">using</text:span> <text:span text:style-name="highlight_co3">Unity.AppUI.UI</text:span><text:span text:style-name="highlight_sy0">;</text:span><text:line-break/><text:span text:style-name="highlight_kw1">using</text:span> <text:span text:style-name="highlight_co3">UnityEngine</text:span><text:span text:style-name="highlight_sy0">;</text:span><text:line-break/> <text:line-break/><text:span text:style-name="highlight_kw1">public</text:span> <text:span text:style-name="highlight_kw4">class</text:span> EarthManager <text:span text:style-name="highlight_sy0">:</text:span> MonoBehaviour<text:line-break/><text:span text:style-name="highlight_br0">{</text:span><text:line-break/><text:s text:c="4"/><text:span text:style-name="highlight_co1">// Start is called once before the first execution of Update after the MonoBehaviour is created</text:span><text:line-break/><text:s text:c="4"/><text:span text:style-name="highlight_kw1">private</text:span> <text:span text:style-name="highlight_kw4">void</text:span> Start<text:span text:style-name="highlight_br0">(</text:span><text:span text:style-name="highlight_br0">)</text:span><text:line-break/><text:s text:c="4"/><text:span text:style-name="highlight_br0">{</text:span><text:line-break/> <text:line-break/><text:s text:c="4"/><text:span text:style-name="highlight_br0">}</text:span><text:line-break/> <text:line-break/><text:s text:c="4"/><text:span text:style-name="highlight_co1">// Update is called every frame</text:span><text:line-break/><text:s text:c="4"/><text:span text:style-name="highlight_co1">// i.e., 30 times per second if the game is running at 30 frames per second</text:span><text:line-break/><text:s text:c="4"/><text:span text:style-name="highlight_kw1">private</text:span> <text:span text:style-name="highlight_kw4">void</text:span> Update<text:span text:style-name="highlight_br0">(</text:span><text:span text:style-name="highlight_br0">)</text:span><text:line-break/><text:s text:c="4"/><text:span text:style-name="highlight_br0">{</text:span><text:line-break/><text:s text:c="8"/><text:span text:style-name="highlight_co1">// if the spacebar is pressed</text:span><text:line-break/><text:s text:c="8"/><text:span text:style-name="highlight_co1">//if (Input.GetKeyDown("space")) old input system</text:span><text:line-break/><text:s text:c="8"/><text:span text:style-name="highlight_kw1">if</text:span><text:span text:style-name="highlight_br0">(</text:span>UnityEngine<text:span text:style-name="highlight_sy0">.</text:span><text:span text:style-name="highlight_me1">InputSystem</text:span><text:span text:style-name="highlight_sy0">.</text:span><text:span text:style-name="highlight_me1">Keyboard</text:span><text:span text:style-name="highlight_sy0">.</text:span><text:span text:style-name="highlight_me1">current</text:span><text:span text:style-name="highlight_sy0">.</text:span><text:span text:style-name="highlight_me1">spaceKey</text:span><text:span text:style-name="highlight_sy0">.</text:span><text:span text:style-name="highlight_me1">wasPressedThisFrame</text:span><text:span text:style-name="highlight_br0">)</text:span><text:line-break/><text:s text:c="8"/><text:span text:style-name="highlight_br0">{</text:span><text:line-break/><text:s text:c="12"/><text:span text:style-name="highlight_co1">// log a message to the console</text:span><text:line-break/><text:s text:c="12"/>Debug<text:span text:style-name="highlight_sy0">.</text:span><text:span text:style-name="highlight_me1">Log</text:span><text:span text:style-name="highlight_br0">(</text:span><text:span text:style-name="highlight_st0">"The spacebar was pressed"</text:span><text:span text:style-name="highlight_br0">)</text:span><text:span text:style-name="highlight_sy0">;</text:span><text:line-break/> <text:line-break/><text:s text:c="12"/><text:span text:style-name="highlight_co1">// `this` represents the script instance</text:span><text:line-break/><text:s text:c="12"/><text:span text:style-name="highlight_co1">// `this.gameObject` provides access to the script's GameObject</text:span><text:line-break/><text:s text:c="12"/><text:span text:style-name="highlight_co1">// `activeSelf` indicates the GameObject's visibility</text:span><text:line-break/><text:s text:c="12"/><text:span text:style-name="highlight_kw4">bool</text:span> isActive <text:span text:style-name="highlight_sy0">=</text:span> <text:span text:style-name="highlight_kw1">this</text:span><text:span text:style-name="highlight_sy0">.</text:span><text:span text:style-name="highlight_me1">gameObject</text:span><text:span text:style-name="highlight_sy0">.</text:span><text:span text:style-name="highlight_me1">activeSelf</text:span><text:span text:style-name="highlight_sy0">;</text:span><text:line-break/><text:s text:c="12"/><text:span text:style-name="highlight_kw1">if</text:span> <text:span text:style-name="highlight_br0">(</text:span>isActive<text:span text:style-name="highlight_br0">)</text:span><text:line-break/><text:s text:c="12"/><text:span text:style-name="highlight_br0">{</text:span><text:line-break/><text:s text:c="16"/><text:span text:style-name="highlight_co1">// if the GameObject is active (visible)</text:span><text:line-break/><text:s text:c="16"/>Debug<text:span text:style-name="highlight_sy0">.</text:span><text:span text:style-name="highlight_me1">Log</text:span><text:span text:style-name="highlight_br0">(</text:span><text:span text:style-name="highlight_st0">"Hiding the 'earth' GameObject"</text:span><text:span text:style-name="highlight_br0">)</text:span><text:span text:style-name="highlight_sy0">;</text:span><text:line-break/> <text:line-break/><text:s text:c="16"/><text:span text:style-name="highlight_co1">// set the GameObject to inactive (hide it)</text:span><text:line-break/><text:s text:c="16"/><text:span text:style-name="highlight_kw1">this</text:span><text:span text:style-name="highlight_sy0">.</text:span><text:span text:style-name="highlight_me1">gameObject</text:span><text:span text:style-name="highlight_sy0">.</text:span><text:span text:style-name="highlight_me1">SetActive</text:span><text:span text:style-name="highlight_br0">(</text:span><text:span text:style-name="highlight_kw1">false</text:span><text:span text:style-name="highlight_br0">)</text:span><text:span text:style-name="highlight_sy0">;</text:span><text:line-break/><text:s text:c="12"/><text:span text:style-name="highlight_br0">}</text:span><text:line-break/><text:s text:c="8"/><text:span text:style-name="highlight_br0">}</text:span><text:line-break/><text:s text:c="4"/><text:span text:style-name="highlight_br0">}</text:span><text:line-break/><text:span text:style-name="highlight_br0">}</text:span></text:p>
          </table:table-cell>
        </table:table-row>
      </table:table>
      <text:p text:style-name="Text_20_body">To test our code, we're going to run our game in the editor:</text:p>
      <text:p text:style-name="Text_20_body"><draw:frame draw:style-name="mediacenter" draw:name="6" text:anchor-type="paragraph" draw:z-index="6" svg:width="19.579166666667cm" style:rel-width="100%" svg:height="4.048125cm" style:rel-height="scale"><draw:image xlink:href="Pictures/7cfc0de1b18a5a2c757942df2282c766.png" xlink:type="simple" xlink:show="embed" xlink:actuate="onLoad"/></draw:frame></text:p>
      <text:p text:style-name="Text_20_body">If you press the spacebar, you'll notice that the Earth disappears (it is no longer displayed by the render engine because its GameObject's visibility is turned off).</text:p>
      <text:p text:style-name="Text_20_body">Stay in Play mode (with the Game tab active), select the Earth GameObject in the hierarchy on the left if you haven’t already, and check the status of the GameObject’s visibility checkbox in the Inspector on the right.</text:p>
      <text:p text:style-name="Text_20_body"><draw:frame draw:style-name="mediacenter" draw:name="7" text:anchor-type="paragraph" draw:z-index="7" svg:width="24.870833333333cm" style:rel-width="100%" svg:height="7.0379166666667cm" style:rel-height="scale"><draw:image xlink:href="Pictures/88849c797c6333677cc7eadb5f6adb73.png" xlink:type="simple" xlink:show="embed" xlink:actuate="onLoad"/></draw:frame>
<draw:frame draw:style-name="mediacenter" draw:name="8" text:anchor-type="paragraph" draw:z-index="8" svg:width="25.320625cm" style:rel-width="100%" svg:height="7.14375cm" style:rel-height="scale"><draw:image xlink:href="Pictures/6e5f9e686cd59871156e420187153ad1.png" xlink:type="simple" xlink:show="embed" xlink:actuate="onLoad"/></draw:frame></text:p>
      <text:p text:style-name="Text_20_body">The interface reflects the changes made by the running code when you are in Play mode. This provides a basic level of visual debugging within the editor.</text:p>
      <text:p text:style-name="Text_20_body">When you deactivate a GameObject, all scripts attached to it stop running.</text:p>
      <text:p text:style-name="Text_20_body">Debug.Log statements write a log to the editor console. These logs are a starting point for debugging; they let you know which lines of code have been executed and even display the values of variables.</text:p>
      <text:p text:style-name="Text_20_body"><draw:frame draw:style-name="mediacenter" draw:name="9" text:anchor-type="paragraph" draw:z-index="9" svg:width="11.773958333333cm" svg:height="4.9741666666667cm"><draw:image xlink:href="Pictures/8709cb48e252b01458420256637a7855.png" xlink:type="simple" xlink:show="embed" xlink:actuate="onLoad"/></draw:frame></text:p>
      <text:h text:style-name="Heading_20_2" text:outline-level="2"><text:bookmark-start text:name="__RefHeading___the_earth_rotates_5"/><text:bookmark-start text:name="the_earth_rotates"/>The Earth rotates...<text:bookmark-end text:name="__RefHeading___the_earth_rotates_5"/><text:bookmark-end text:name="the_earth_rotates"/></text:h>
      <text:p text:style-name="Text_20_body">We’re going to add a second behavior to our planet (in addition to the one that already exists). In addition to hiding the Earth when the spacebar is pressed, we’re going to make it rotate on its axis.</text:p>
      <text:p text:style-name="Text_20_body">Create a new script in Assets/Scripts and name it “EarthRotation.cs”.
Copy and paste the code below into your script.</text:p>
      <table:table table:style-name="Table">
        <table:table-column table:style-name="odt_auto_style_table_column_4_1"/>
        <table:table-row>
          <table:table-cell office:value-type="string" table:style-name="tablecell">
            <text:p text:style-name="Preformatted_20_Text"><text:span text:style-name="highlight_kw1">using</text:span> <text:span text:style-name="highlight_co3">UnityEngine</text:span><text:span text:style-name="highlight_sy0">;</text:span><text:line-break/> <text:line-break/><text:span text:style-name="highlight_kw1">public</text:span> <text:span text:style-name="highlight_kw4">class</text:span> EarthRotation <text:span text:style-name="highlight_sy0">:</text:span> MonoBehaviour<text:line-break/><text:span text:style-name="highlight_br0">{</text:span><text:line-break/><text:s text:c="4"/><text:span text:style-name="highlight_kw1">public</text:span> Vector3 localRotationSpeed<text:span text:style-name="highlight_sy0">;</text:span><text:line-break/> <text:line-break/><text:s text:c="4"/><text:span text:style-name="highlight_co1">// Start is called before the first frame update</text:span><text:line-break/><text:s text:c="4"/><text:span text:style-name="highlight_kw1">private</text:span> <text:span text:style-name="highlight_kw4">void</text:span> Start<text:span text:style-name="highlight_br0">(</text:span><text:span text:style-name="highlight_br0">)</text:span><text:line-break/><text:s text:c="4"/><text:span text:style-name="highlight_br0">{</text:span><text:line-break/> <text:line-break/><text:s text:c="4"/><text:span text:style-name="highlight_br0">}</text:span><text:line-break/> <text:line-break/><text:s text:c="4"/><text:span text:style-name="highlight_co1">// Update is called once per frame</text:span><text:line-break/><text:s text:c="4"/><text:span text:style-name="highlight_kw1">private</text:span> <text:span text:style-name="highlight_kw4">void</text:span> Update<text:span text:style-name="highlight_br0">(</text:span><text:span text:style-name="highlight_br0">)</text:span><text:line-break/><text:s text:c="4"/><text:span text:style-name="highlight_br0">{</text:span><text:line-break/><text:s text:c="8"/><text:span text:style-name="highlight_kw1">this</text:span><text:span text:style-name="highlight_sy0">.</text:span><text:span text:style-name="highlight_me1">transform</text:span><text:span text:style-name="highlight_sy0">.</text:span><text:span text:style-name="highlight_me1">Rotate</text:span><text:span text:style-name="highlight_br0">(</text:span>localRotationSpeed <text:span text:style-name="highlight_sy0">*</text:span> Time<text:span text:style-name="highlight_sy0">.</text:span><text:span text:style-name="highlight_me1">deltaTime</text:span>, Space<text:span text:style-name="highlight_sy0">.</text:span><text:span text:style-name="highlight_me1">Self</text:span><text:span text:style-name="highlight_br0">)</text:span><text:span text:style-name="highlight_sy0">;</text:span><text:line-break/><text:s text:c="4"/><text:span text:style-name="highlight_br0">}</text:span><text:line-break/><text:span text:style-name="highlight_br0">}</text:span></text:p>
          </table:table-cell>
        </table:table-row>
      </table:table>
      <text:p text:style-name="Text_20_body">Drag and drop the “EarthRotation” script onto the “Earth” GameObject.
The script is attached to the GameObject, right below the previous one (EarthManager).
The script exposes a public variable named “LocalRotationSpeed” that allows you to customize the rotation speed and axis.
Set the Y-axis to 50.</text:p>
      <text:p text:style-name="Text_20_body"><draw:frame draw:style-name="media" draw:name="10" text:anchor-type="as-char" draw:z-index="10" svg:width="12.54125cm" svg:height="5.7679166666667cm"><draw:image xlink:href="Pictures/7d029ce825dab7ea87e7f73fc5f1f4a7.png" xlink:type="simple" xlink:show="embed" xlink:actuate="onLoad"/></draw:frame></text:p>
      <text:p text:style-name="Text_20_body">This variable is of type Vector3, meaning it’s a 3-dimensional vector that can store a value for the X axis, a value for the Y axis, and a value for the Z axis.
Vectors are very useful; we’ll come back to them later.</text:p>
      <text:p text:style-name="Text_20_body">Run your game (using the Play button); the Earth rotates on its axis at a speed of 50 along the Y-axis. If you press the spacebar, it continues to disappear.</text:p>
      <text:p text:style-name="Text_20_body">In the editor, you can see in real time that your script is changing the GameObject’s rotation along the Y-axis.</text:p>
      <text:p text:style-name="Text_20_body"><draw:frame draw:style-name="media" draw:name="11" text:anchor-type="as-char" draw:z-index="11" svg:width="11.58875cm" svg:height="5.6620833333333cm"><draw:image xlink:href="Pictures/0da9cd762156f93a895cbfd5e987d62e.png" xlink:type="simple" xlink:show="embed" xlink:actuate="onLoad"/></draw:frame></text:p>
      <text:h text:style-name="Heading_20_2" text:outline-level="2"><text:bookmark-start text:name="__RefHeading___conclusion_6"/><text:bookmark-start text:name="conclusion"/>Conclusion<text:bookmark-end text:name="__RefHeading___conclusion_6"/><text:bookmark-end text:name="conclusion"/></text:h>
      <text:p text:style-name="Text_20_body">Using two small C# scripts, we were able to add two different behaviors to our “Earth” GameObject. These scripts can be reused indefinitely; you can apply them to other GameObjects (this will create multiple instances of the same script).</text:p>
      <text:h text:style-name="Heading_20_2" text:outline-level="2"><text:bookmark-start text:name="__RefHeading___exercise_7"/><text:bookmark-start text:name="exercise"/>Exercise<text:bookmark-end text:name="__RefHeading___exercise_7"/><text:bookmark-end text:name="exercise"/></text:h>
      <text:list text:style-name="Numbering_20_1" text:continue-numbering="false">
        <text:list-item>
          <text:p text:style-name="Numbering_20_1_Content_First"> Add a Milky Way skybox; to do this, use the Asset Store (Milky Way Skybox)</text:p>
        </text:list-item>
        <text:list-item>
          <text:p text:style-name="Numbering_20_1_Content"> Make the moon rotate on its axis</text:p>
        </text:list-item>
        <text:list-item>
          <text:p text:style-name="Numbering_20_1_Content"> Make the moon orbit the Earth</text:p>
        </text:list-item>
        <text:list-item>
          <text:p text:style-name="Numbering_20_1_Content_Last"> Make the camera rotate around the Earth in the opposite direction; the camera must always be oriented toward the center of the Earth</text:p>
        </text:list-item>
      </text:list>
      <text:p text:style-name="Text_20_body"><draw:frame draw:style-name="media" draw:name="12" text:anchor-type="as-char" draw:z-index="12" svg:width="27.093333333333cm" style:rel-width="100%" svg:height="13.001609421001cm" style:rel-height="scale"><draw:image xlink:href="Pictures/a327b5914935d81d8e6d67f702692cc9.png" xlink:type="simple" xlink:show="embed" xlink:actuate="onLoad"/></draw:frame></text:p>
      <text:p text:style-name="Text_20_body"><text:a xlink:type="simple" xlink:href="https://wiki.morere.eu/lib/exe/fetch.php?media=brasil:courses:blender_unity:unity:earthturning.mp4" text:style-name="Internet_20_link" text:visited-style-name="Visited_20_Internet_20_Link">earthturning.mp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9::49:25</meta:creation-date>
    <dc:creator>Generated</dc:creator>
    <dc:date>2026-09-16T19::49:25</dc:date>
    <dc:language>en-US</dc:language>
    <meta:editing-cycles>1</meta:editing-cycles>
    <meta:editing-duration>PT0S</meta:editing-duration>
    <dc:title>brasil:courses:blender_unity:unity:4_moving_objects</dc:title>
  </office:meta>
</office:document-meta>
</file>