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62b3e4d7eca7c993e2d322cdda4812a.png"/>
  <manifest:file-entry manifest:media-type="image/png" manifest:full-path="Pictures/9e12b8f45826cbe0766983d23cf40d88.png"/>
  <manifest:file-entry manifest:media-type="image/png" manifest:full-path="Pictures/b3261fbb23edf689e0e175276132fe39.png"/>
  <manifest:file-entry manifest:media-type="image/png" manifest:full-path="Pictures/b400f7bd441dbb78e5ffda4aefe46374.png"/>
  <manifest:file-entry manifest:media-type="image/png" manifest:full-path="Pictures/9e874149c7f2dc2bf4d3ec48786f57a5.png"/>
  <manifest:file-entry manifest:media-type="image/png" manifest:full-path="Pictures/1873dcd853faa59b0d233a57b0653fc2.png"/>
  <manifest:file-entry manifest:media-type="image/png" manifest:full-path="Pictures/efa28d4f053bc1dcf779263a37055d55.png"/>
  <manifest:file-entry manifest:media-type="image/png" manifest:full-path="Pictures/77131f8bb9b65fed73cbf03b86995055.png"/>
  <manifest:file-entry manifest:media-type="image/png" manifest:full-path="Pictures/50fc890cc095b163580cd7894aa2f02c.png"/>
  <manifest:file-entry manifest:media-type="image/png" manifest:full-path="Pictures/6e9c03b5027d1cf24566c7512761b3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brasil:courses:git_gitlab:1_git_gitlab_prerequisites"/>Get an libreoffice writer file of this page</text:span> </text:p>
      <text:h text:style-name="Heading_20_1" text:outline-level="1"><text:bookmark-start text:name="__RefHeading___git_gitlab_courses_ufu_2026_1"/><text:bookmark-start text:name="git_gitlab_courses_ufu_2026"/>Git/Gitlab courses UFU 2026<text:bookmark-end text:name="__RefHeading___git_gitlab_courses_ufu_2026_1"/><text:bookmark-end text:name="git_gitlab_courses_ufu_2026"/></text:h>
      <text:p text:style-name="Text_20_body"><draw:frame draw:style-name="media" draw:name="0" text:anchor-type="as-char" draw:z-index="0" svg:width="5.2916666666667cm" style:rel-width="100%" svg:height="2.2117513020833cm" style:rel-height="scale"><draw:image xlink:href="Pictures/662b3e4d7eca7c993e2d322cdda4812a.png" xlink:type="simple" xlink:show="embed" xlink:actuate="onLoad"/></draw:frame><draw:frame draw:style-name="media" draw:name="1" text:anchor-type="as-char" draw:z-index="1" svg:width="7.9375cm" style:rel-width="100%" svg:height="1.7286111111111cm" style:rel-height="scale"><draw:image xlink:href="Pictures/9e12b8f45826cbe0766983d23cf40d88.png" xlink:type="simple" xlink:show="embed" xlink:actuate="onLoad"/></draw:frame></text:p>
      <text:p text:style-name="Text_20_body"><draw:frame draw:style-name="mediacenter" draw:name="2" text:anchor-type="paragraph" draw:z-index="2" svg:width="15.875cm" svg:height="10.870073891626cm"><draw:image xlink:href="Pictures/b3261fbb23edf689e0e175276132fe39.png" xlink:type="simple" xlink:show="embed" xlink:actuate="onLoad"/></draw:frame></text:p>
      <text:h text:style-name="Heading_20_1" text:outline-level="1"><text:bookmark-start text:name="__RefHeading___prerequisites_2"/><text:bookmark-start text:name="prerequisites"/>Prerequisites<text:bookmark-end text:name="__RefHeading___prerequisites_2"/><text:bookmark-end text:name="prerequisites"/></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o install WSL or WSL2 you need Windows 10 or 11.</text:span>
</text:p>
          </table:table-cell>
        </table:table-row>
      </table:table>
      <text:h text:style-name="Heading_20_2" text:outline-level="2"><text:bookmark-start text:name="__RefHeading___install_windows_subsystem_for_linux_wsl_3"/><text:bookmark-start text:name="install_windows_subsystem_for_linux_wsl"/>Install Windows Subsystem for Linux (WSL)<text:bookmark-end text:name="__RefHeading___install_windows_subsystem_for_linux_wsl_3"/><text:bookmark-end text:name="install_windows_subsystem_for_linux_wsl"/></text:h>
      <text:p text:style-name="Text_20_body">Open a PowerShell in administrator mosde by clicking with the right button and select “execute as administrator”</text:p>
      <text:p text:style-name="Text_20_body">We can list the available distributions : </text:p>
      <table:table table:style-name="Table">
        <table:table-column table:style-name="odt_auto_style_table_column_2_1"/>
        <table:table-row>
          <table:table-cell office:value-type="string" table:style-name="tablecell">
            <text:p text:style-name="Preformatted_20_Text">PS C:\WINDOWS\system32&gt; wsl.exe --list --online<text:line-break/>Voici la liste des distributions valides qui peuvent être installées.<text:line-break/>Installez à l’aide de 'wsl.exe --install &lt;Distro&gt;'.<text:line-break/> <text:line-break/>NAME<text:s text:c="28"/>FRIENDLY NAME<text:line-break/>Ubuntu<text:s text:c="26"/>Ubuntu<text:line-break/>Ubuntu-26.04<text:s text:c="20"/>Ubuntu 26.04 LTS<text:line-break/>Ubuntu-24.04<text:s text:c="20"/>Ubuntu 24.04 LTS<text:line-break/>Ubuntu-22.04<text:s text:c="20"/>Ubuntu 22.04 LTS<text:line-break/>openSUSE-Tumbleweed<text:s text:c="13"/>openSUSE Tumbleweed<text:line-break/>openSUSE-Leap-16.0<text:s text:c="14"/>openSUSE Leap 16.0<text:line-break/>SUSE-Linux-Enterprise-15-SP7<text:s text:c="4"/>SUSE Linux Enterprise 15 SP7<text:line-break/>SUSE-Linux-Enterprise-16.0<text:s text:c="6"/>SUSE Linux Enterprise 16.0<text:line-break/>kali-linux<text:s text:c="22"/>Kali Linux Rolling<text:line-break/>Debian<text:s text:c="26"/>Debian GNU/Linux<text:line-break/>AlmaLinux-8<text:s text:c="21"/>AlmaLinux OS 8<text:line-break/>AlmaLinux-9<text:s text:c="21"/>AlmaLinux OS 9<text:line-break/>AlmaLinux-Kitten-10<text:s text:c="13"/>AlmaLinux OS Kitten 10<text:line-break/>AlmaLinux-10<text:s text:c="20"/>AlmaLinux OS 10<text:line-break/>archlinux<text:s text:c="23"/>Arch Linux<text:line-break/>FedoraLinux-44<text:s text:c="18"/>Fedora Linux 44<text:line-break/>FedoraLinux-43<text:s text:c="18"/>Fedora Linux 43<text:line-break/>eLxr<text:s text:c="28"/>eLxr 12.12.0.0 GNU/Linux<text:line-break/>OracleLinux_7_9<text:s text:c="17"/>Oracle Linux 7.9<text:line-break/>OracleLinux_8_10<text:s text:c="16"/>Oracle Linux 8.10<text:line-break/>OracleLinux_9_5<text:s text:c="17"/>Oracle Linux 9.5<text:line-break/>SUSE-Linux-Enterprise-15-SP6<text:s text:c="4"/>SUSE Linux Enterprise 15 SP6</text:p>
          </table:table-cell>
        </table:table-row>
      </table:table>
      <text:p text:style-name="Text_20_body">To install a specific distribution, we use the following command: </text:p>
      <table:table table:style-name="Table">
        <table:table-column table:style-name="odt_auto_style_table_column_3_1"/>
        <table:table-row>
          <table:table-cell office:value-type="string" table:style-name="tablecell">
            <text:p text:style-name="Preformatted_20_Text">wsl.exe <text:span text:style-name="highlight_re5">--install</text:span> <text:span text:style-name="highlight_re5">-d</text:span> <text:span text:style-name="highlight_br0">[</text:span>Distro<text:span text:style-name="highlight_br0">]</text:span></text:p>
          </table:table-cell>
        </table:table-row>
      </table:table>
      <text:p text:style-name="Text_20_body">For example to install Archlinux :</text:p>
      <table:table table:style-name="Table">
        <table:table-column table:style-name="odt_auto_style_table_column_4_1"/>
        <table:table-row>
          <table:table-cell office:value-type="string" table:style-name="tablecell">
            <text:p text:style-name="Preformatted_20_Text">wsl.exe <text:span text:style-name="highlight_re5">--install</text:span> <text:span text:style-name="highlight_re5">-d</text:span> archlinux</text:p>
          </table:table-cell>
        </table:table-row>
      </table:table>
      <text:p text:style-name="Text_20_body">Without '-d' option, the Ubuntu distribution in its last release will be installed.</text:p>
      <table:table table:style-name="Table">
        <table:table-column table:style-name="odt_auto_style_table_column_5_1"/>
        <table:table-row>
          <table:table-cell office:value-type="string" table:style-name="tablecell">
            <text:p text:style-name="Preformatted_20_Text">PS C:\WINDOWS\system32&gt; wsl --install<text:line-break/>Téléchargement en cours : Sous-système Windows pour Linux 2.7.11<text:line-break/>Installation en cours : Sous-système Windows pour Linux 2.7.11<text:line-break/>Sous-système Windows pour Linux 2.7.11 a été installé.<text:line-break/>Installation du composant facultatif Windows : VirtualMachinePlatform<text:line-break/> <text:line-break/>Outil Gestion et maintenance des images de déploiement<text:line-break/>Version : 10.0.26100.8521<text:line-break/> <text:line-break/>Version de l’image : 10.0.26200.8655<text:line-break/> <text:line-break/>Activation de la ou des fonctionnalités<text:line-break/>[==========================100.0%==========================]<text:line-break/>L’opération a réussi.<text:line-break/>L’opération demandée est réussie. Les modifications ne seront pas effectives avant que le système ne soit réamorcé.<text:line-break/>Téléchargement : Ubuntu<text:line-break/>Installation : Ubuntu<text:line-break/>La distribution a été installée. Il peut être lancé via 'wsl.exe -d Ubuntu'<text:line-break/>Lancement : Ubuntu...<text:line-break/>Provisioning the new WSL instance Ubuntu<text:line-break/>This might take a while...<text:line-break/>Create a default Unix user account: yann<text:line-break/>Create a default Unix user account: yann<text:line-break/>New password:<text:line-break/>Retype new password:<text:line-break/>passwd: password updated successfully<text:line-break/>usermod: no changes<text:line-break/>Help improve Ubuntu!<text:line-break/> <text:line-break/>Help us improve Ubuntu features and compatibility by sharing system reports with Canonical.<text:line-break/>Reports are sent anonymously and do not contain any personal data.<text:line-break/>For legal details, please visit: https://ubuntu.com/legal/systems-information-notice<text:line-break/> <text:line-break/>We will save your answer to Windows and will only ask you once.<text:line-break/> <text:line-break/>Would you like to opt-in to platform metrics collection (Y/n)? To see an example of the data collected, enter 'e'.<text:line-break/> e<text:line-break/>{<text:line-break/><text:s text:c="2"/>"insightsVersion": "0.9.3ubuntu",<text:line-break/><text:s text:c="2"/>"collectionTime": 1786024928,<text:line-break/><text:s text:c="2"/>"systemInfo": {<text:line-break/><text:s text:c="4"/>"hardware": {<text:line-break/><text:s text:c="6"/>"cpu": {<text:line-break/><text:s text:c="8"/>"name": "13th Gen Intel(R) Core(TM) i7-13850HX",<text:line-break/><text:s text:c="8"/>"vendor": "GenuineIntel",<text:line-break/><text:s text:c="8"/>"architecture": "x86_64",<text:line-break/><text:s text:c="8"/>"cpus": 28,<text:line-break/><text:s text:c="8"/>"sockets": 1,<text:line-break/><text:s text:c="8"/>"coresPerSocket": 14,<text:line-break/><text:s text:c="8"/>"threadsPerCore": 2<text:line-break/><text:s text:c="6"/>},<text:line-break/><text:s text:c="6"/>"memory": {<text:line-break/><text:s text:c="8"/>"size": 15816<text:line-break/><text:s text:c="6"/>},<text:line-break/><text:s text:c="6"/>"disks": [<text:line-break/><text:s text:c="8"/>{<text:line-break/><text:s text:c="10"/>"size": 356,<text:line-break/><text:s text:c="10"/>"type": "disk"<text:line-break/><text:s text:c="8"/>},<text:line-break/><text:s text:c="8"/>{<text:line-break/><text:s text:c="10"/>"size": 159,<text:line-break/><text:s text:c="10"/>"type": "disk"<text:line-break/><text:s text:c="8"/>},<text:line-break/><text:s text:c="8"/>{<text:line-break/><text:s text:c="10"/>"size": 4096,<text:line-break/><text:s text:c="10"/>"type": "disk"<text:line-break/><text:s text:c="8"/>},<text:line-break/><text:s text:c="8"/>{<text:line-break/><text:s text:c="10"/>"size": 1048576,<text:line-break/><text:s text:c="10"/>"type": "disk"<text:line-break/><text:s text:c="8"/>}<text:line-break/><text:s text:c="6"/>]<text:line-break/><text:s text:c="4"/>},<text:line-break/><text:s text:c="4"/>"software": {<text:line-break/><text:s text:c="6"/>"os": {<text:line-break/><text:s text:c="8"/>"family": "linux",<text:line-break/><text:s text:c="8"/>"distribution": "Ubuntu",<text:line-break/><text:s text:c="8"/>"version": "26.04"<text:line-break/><text:s text:c="6"/>},<text:line-break/><text:s text:c="6"/>"timezone": "CEST",<text:line-break/><text:s text:c="6"/>"language": "C"<text:line-break/><text:s text:c="4"/>},<text:line-break/><text:s text:c="4"/>"platform": {<text:line-break/><text:s text:c="6"/>"wsl": {<text:line-break/><text:s text:c="8"/>"subsystemVersion": 2,<text:line-break/><text:s text:c="8"/>"systemd": "used",<text:line-break/><text:s text:c="8"/>"interop": "enabled",<text:line-break/><text:s text:c="8"/>"version": "2.7.11.0",<text:line-break/><text:s text:c="8"/>"kernelVersion": "6.18.33.2-microsoft-standard-WSL2"<text:line-break/><text:s text:c="6"/>}<text:line-break/><text:s text:c="4"/>}<text:line-break/><text:s text:c="2"/>}<text:line-break/>}<text:line-break/>Would you like to opt-in to platform metrics collection (Y/n)? To see an example of the data collected, enter 'e'.<text:line-break/>[Y/n/e]: y<text:line-break/>yann@lcom-is-m-maif2:/mnt/c/WINDOWS/system32$</text:p>
          </table:table-cell>
        </table:table-row>
      </table:table>
      <text:h text:style-name="Heading_20_2" text:outline-level="2"><text:bookmark-start text:name="__RefHeading___run_wsl_and_install_linux_updates_4"/><text:bookmark-start text:name="run_wsl_and_install_linux_updates"/>Run WSL and install linux updates<text:bookmark-end text:name="__RefHeading___run_wsl_and_install_linux_updates_4"/><text:bookmark-end text:name="run_wsl_and_install_linux_updates"/></text:h>
      <text:p text:style-name="Text_20_body">Search for wsl in the search barre : </text:p>
      <text:p text:style-name="Text_20_body"><draw:frame draw:style-name="mediacenter" draw:name="3" text:anchor-type="paragraph" draw:z-index="3" svg:width="24.103541666667cm" style:rel-width="100%" svg:height="24.950208333333cm" style:rel-height="scale"><draw:image xlink:href="Pictures/b400f7bd441dbb78e5ffda4aefe46374.png" xlink:type="simple" xlink:show="embed" xlink:actuate="onLoad"/></draw:frame></text:p>
      <text:p text:style-name="Text_20_body">and click on “Open/Run” you should get the following window:</text:p>
      <text:p text:style-name="Text_20_body"><draw:frame draw:style-name="mediacenter" draw:name="4" text:anchor-type="paragraph" draw:z-index="4" svg:width="29.501041666667cm" style:rel-width="100%" svg:height="16.615833333333cm" style:rel-height="scale"><draw:image xlink:href="Pictures/9e874149c7f2dc2bf4d3ec48786f57a5.png" xlink:type="simple" xlink:show="embed" xlink:actuate="onLoad"/></draw:frame></text:p>
      <text:p text:style-name="Text_20_body">Now we update the system:</text:p>
      <table:table table:style-name="Table">
        <table:table-column table:style-name="odt_auto_style_table_column_6_1"/>
        <table:table-row>
          <table:table-cell office:value-type="string" table:style-name="tablecell">
            <text:p text:style-name="Preformatted_20_Text"><text:span text:style-name="highlight_co4">yann@lcom-is-m-maif2:~$ </text:span><text:span text:style-name="highlight_kw2">sudo</text:span> apt update<text:line-break/><text:span text:style-name="highlight_co4">yann@lcom-is-m-maif2:~$ </text:span><text:span text:style-name="highlight_kw2">sudo</text:span> apt upgrade</text:p>
          </table:table-cell>
        </table:table-row>
      </table:table>
      <text:h text:style-name="Heading_20_2" text:outline-level="2"><text:bookmark-start text:name="__RefHeading___install_gcc_git_and_more_5"/><text:bookmark-start text:name="install_gcc_git_and_more"/>Install gcc, git and more<text:bookmark-end text:name="__RefHeading___install_gcc_git_and_more_5"/><text:bookmark-end text:name="install_gcc_git_and_more"/></text:h>
      <table:table table:style-name="Table">
        <table:table-column table:style-name="odt_auto_style_table_column_7_1"/>
        <table:table-row>
          <table:table-cell office:value-type="string" table:style-name="tablecell">
            <text:p text:style-name="Preformatted_20_Text"><text:span text:style-name="highlight_co4">yann@lcom-is-m-maif2:~$ </text:span><text:span text:style-name="highlight_kw2">sudo</text:span> apt <text:span text:style-name="highlight_kw2">install</text:span> build-essential dos2unix <text:span text:style-name="highlight_kw2">tree</text:span> gitk gedit<text:line-break/><text:span text:style-name="highlight_co4">yann@lcom-is-m-maif2:~$ </text:span><text:span text:style-name="highlight_kw2">sudo</text:span> apt <text:span text:style-name="highlight_kw2">install</text:span> <text:span text:style-name="highlight_kw2">git</text:span> git-lfs</text:p>
          </table:table-cell>
        </table:table-row>
      </table:table>
      <text:h text:style-name="Heading_20_2" text:outline-level="2"><text:bookmark-start text:name="__RefHeading___find_your_linux_files_from_windows_6"/><text:bookmark-start text:name="find_your_linux_files_from_windows"/>Find your linux files from windows<text:bookmark-end text:name="__RefHeading___find_your_linux_files_from_windows_6"/><text:bookmark-end text:name="find_your_linux_files_from_windows"/></text:h>
      <text:p text:style-name="Text_20_body">You can retrieve your linux files from windows thanks to the explorer:
<draw:frame draw:style-name="mediacenter" draw:name="5" text:anchor-type="paragraph" draw:z-index="5" svg:width="29.765625cm" style:rel-width="100%" svg:height="25.003125cm" style:rel-height="scale"><draw:image xlink:href="Pictures/1873dcd853faa59b0d233a57b0653fc2.png" xlink:type="simple" xlink:show="embed" xlink:actuate="onLoad"/></draw:frame></text:p>
      <text:h text:style-name="Heading_20_2" text:outline-level="2"><text:bookmark-start text:name="__RefHeading___copy_paste_move_files_from_a_system_to_anotherzone.identifier_files_7"/><text:bookmark-start text:name="copy_paste_move_files_from_a_system_to_anotherzone.identifier_files"/>Copy/Paste/Move files from a system to another : Zone.Identifier files<text:bookmark-end text:name="__RefHeading___copy_paste_move_files_from_a_system_to_anotherzone.identifier_files_7"/><text:bookmark-end text:name="copy_paste_move_files_from_a_system_to_anotherzone.identifier_files"/></text:h>
      <text:p text:style-name="Text_20_body">Zone.Identifier files in WSL are sidecar metadata files created when you copy or move a file downloaded from the internet on Windows into your Windows Subsystem for Linux (WSL) filesystem. </text:p>
      <text:p text:style-name="Text_20_body">Windows natively tracks downloaded files using a security feature called Mark of the Web (MOTW). Because Linux filesystems do not support this specific Windows feature, WSL extracts that hidden data and saves it as a separate visible file.</text:p>
      <text:p text:style-name="Text_20_body">Zone.Identifier files are a security metadata mechanism introduced by Windows to mark files downloaded from untrusted locations, like the internet. On Windows NTFS drives, this data is hidden inside an Alternate Data Stream (ADS). However, when you move or copy these files into a Linux filesystem via the Windows Subsystem for Linux (WSL), Linux treats this stream as a separate, visible file. These files often clutter directories and can break Linux scripts due to the colons in their filenames.You can safely delete existing identifier files, prevent Windows from creating them, or force your Git repository to ignore them.</text:p>
      <text:h text:style-name="Heading_20_3" text:outline-level="3"><text:bookmark-start text:name="__RefHeading___delete_existing_files_recursively_8"/><text:bookmark-start text:name="delete_existing_files_recursively"/>Delete Existing Files Recursively<text:bookmark-end text:name="__RefHeading___delete_existing_files_recursively_8"/><text:bookmark-end text:name="delete_existing_files_recursively"/></text:h>
      <text:p text:style-name="Text_20_body">To clean up clutter in your current WSL directory, you can safely scan and remove them using the Linux find command:</text:p>
      <table:table table:style-name="Table">
        <table:table-column table:style-name="odt_auto_style_table_column_8_1"/>
        <table:table-row>
          <table:table-cell office:value-type="string" table:style-name="tablecell">
            <text:p text:style-name="Preformatted_20_Text"><text:span text:style-name="highlight_kw2">find</text:span> . <text:span text:style-name="highlight_re5">-name</text:span> <text:span text:style-name="highlight_st0">"*:Zone.Identifier"</text:span> <text:span text:style-name="highlight_re5">-type</text:span> f <text:span text:style-name="highlight_re5">-delete</text:span></text:p>
          </table:table-cell>
        </table:table-row>
      </table:table>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Tip: If you want to make this easier, you can add 
</text:p>
            <table:table table:style-name="Table">
              <table:table-column table:style-name="odt_auto_style_table_column_10_1"/>
              <table:table-row>
                <table:table-cell office:value-type="string" table:style-name="tablecell">
                  <text:p text:style-name="Preformatted_20_Text"><text:span text:style-name="highlight_kw3">alias</text:span> purge-zone=<text:span text:style-name="highlight_st_h">'find . -name "*:Zone.Identifier" -type f -delete'</text:span></text:p>
                </table:table-cell>
              </table:table-row>
            </table:table>
            <text:p text:style-name="Text_20_body"> to your <text:span text:style-name="Source_20_Text">~/.bashrc file</text:span>.</text:p>
          </table:table-cell>
        </table:table-row>
      </table:table>
      <text:h text:style-name="Heading_20_3" text:outline-level="3"><text:bookmark-start text:name="__RefHeading___disable_creation_via_windows_group_policy_9"/><text:bookmark-start text:name="disable_creation_via_windows_group_policy"/>Disable Creation via Windows Group Policy<text:bookmark-end text:name="__RefHeading___disable_creation_via_windows_group_policy_9"/><text:bookmark-end text:name="disable_creation_via_windows_group_policy"/></text:h>
      <text:p text:style-name="Text_20_body">You can stop Windows from generating this data globally so that future file transfers do not create new identifier files:</text:p>
      <text:list text:style-name="List_20_1" text:continue-numbering="false">
        <text:list-item>
          <text:p text:style-name="List_20_1_Content_First"> Press Win + R, type <text:span text:style-name="Source_20_Text">gpedit.msc</text:span>, and press <text:span text:style-name="Source_20_Text">Enter</text:span>.</text:p>
        </text:list-item>
        <text:list-item>
          <text:p text:style-name="List_20_1_Content"> Navigate to: <text:span text:style-name="Source_20_Text">User Configuration &gt; Administrative Templates &gt; Windows Components &gt; Attachment Manager</text:span>.</text:p>
        </text:list-item>
        <text:list-item>
          <text:p text:style-name="List_20_1_Content"> Open Do not preserve zone information in file attachments.</text:p>
        </text:list-item>
        <text:list-item>
          <text:p text:style-name="List_20_1_Content_Last"> Set the policy to <text:span text:style-name="Source_20_Text">Enabled</text:span>, click Apply, and select OK.</text:p>
        </text:list-item>
      </text:list>
      <text:h text:style-name="Heading_20_3" text:outline-level="3"><text:bookmark-start text:name="__RefHeading___disable_creation_via_windows_registry_10"/><text:bookmark-start text:name="disable_creation_via_windows_registry"/>Disable Creation via Windows Registry<text:bookmark-end text:name="__RefHeading___disable_creation_via_windows_registry_10"/><text:bookmark-end text:name="disable_creation_via_windows_registry"/></text:h>
      <text:p text:style-name="Text_20_body">If you are using Windows Home edition and lack the Group Policy Editor, you can use the Registry Editor to achieve the same result:</text:p>
      <text:list text:style-name="List_20_1" text:continue-numbering="false">
        <text:list-item>
          <text:p text:style-name="List_20_1_Content_First"> Press Win + R, type <text:span text:style-name="Source_20_Text">regedit</text:span>, and press <text:span text:style-name="Source_20_Text">Enter</text:span>.</text:p>
        </text:list-item>
        <text:list-item>
          <text:p text:style-name="List_20_1_Content"> Navigate to: <text:span text:style-name="Source_20_Text">HKEY_CURRENT_USER\Software\Microsoft\Windows\CurrentVersion\Policies\AttachmentsNote</text:span>: If the Attachments key does not exist, right-click Policies, select <text:span text:style-name="Source_20_Text">New &gt; Key</text:span>, and name it <text:span text:style-name="Source_20_Text">Attachments</text:span>.</text:p>
        </text:list-item>
        <text:list-item>
          <text:p text:style-name="List_20_1_Content"> Right-click inside the Attachments folder, select <text:span text:style-name="Source_20_Text">New &gt; DWORD (32-bit) Value</text:span>, and name it <text:span text:style-name="Source_20_Text">SaveZoneInformation</text:span>.</text:p>
        </text:list-item>
        <text:list-item>
          <text:p text:style-name="List_20_1_Content_Last"> Double-click <text:span text:style-name="Source_20_Text">SaveZoneInformation</text:span> and change its value data to 1.</text:p>
        </text:list-item>
      </text:list>
      <text:h text:style-name="Heading_20_3" text:outline-level="3"><text:bookmark-start text:name="__RefHeading___hide_files_from_git_repositories_11"/><text:bookmark-start text:name="hide_files_from_git_repositories"/>Hide Files from Git Repositories<text:bookmark-end text:name="__RefHeading___hide_files_from_git_repositories_11"/><text:bookmark-end text:name="hide_files_from_git_repositories"/></text:h>
      <text:p text:style-name="Text_20_body">If these files frequently pop up in your project work and you want to prevent them from being committed to Git, add them to your tracking block:</text:p>
      <text:list text:style-name="List_20_1" text:continue-numbering="false">
        <text:list-item>
          <text:p text:style-name="LastListParagraph_List_20_1_Content_First"> Add the following line to your project's <text:span text:style-name="Source_20_Text">.gitignore</text:span> file: <text:span text:style-name="Source_20_Text">text*:Zone.Identifier</text:span></text:p>
        </text:list-item>
      </text:list>
      <text:h text:style-name="Heading_20_2" text:outline-level="2"><text:bookmark-start text:name="__RefHeading___interoperability_12"/><text:bookmark-start text:name="interoperability"/>Interoperability<text:bookmark-end text:name="__RefHeading___interoperability_12"/><text:bookmark-end text:name="interoperability"/></text:h>
      <table:table table:style-name="Table">
        <table:table-column table:style-name="odt_auto_style_table_column_11_1"/>
        <table:table-column table:style-name="odt_auto_style_table_column_11_2"/>
        <table:table-row>
          <table:table-cell office:value-type="string" table:style-name="tablecell"/>
          <table:table-cell office:value-type="string" table:style-name="tablecell">
            <text:p text:style-name="tablealignleft"> /bin/bash^M: bad interpreter: No such file or directory
</text:p>
          </table:table-cell>
        </table:table-row>
      </table:table>
      <text:p text:style-name="Text_20_body">This error occurs because your shell script has Windows line endings (CRLF) instead of Linux line endings (LF).
Linux reads the hidden carriage return character (\r, shown as ^M) as part of the path, making it look for an interpreter named /bin/bash\r, which does not exist.</text:p>
      <text:p text:style-name="Text_20_body">Here are the quickest ways to fix your script:</text:p>
      <text:h text:style-name="Heading_20_3" text:outline-level="3"><text:bookmark-start text:name="__RefHeading___method_1convert_using_sed_no_installation_required_13"/><text:bookmark-start text:name="method_1convert_using_sed_no_installation_required"/>Method 1: Convert using sed (No installation required)<text:bookmark-end text:name="__RefHeading___method_1convert_using_sed_no_installation_required_13"/><text:bookmark-end text:name="method_1convert_using_sed_no_installation_required"/></text:h>
      <text:p text:style-name="Text_20_body">Run this command directly in your WSL terminal to strip out the Windows carriage returns:</text:p>
      <table:table table:style-name="Table">
        <table:table-column table:style-name="odt_auto_style_table_column_12_1"/>
        <table:table-row>
          <table:table-cell office:value-type="string" table:style-name="tablecell">
            <text:p text:style-name="Preformatted_20_Text"><text:span text:style-name="highlight_kw2">sed</text:span> <text:span text:style-name="highlight_re5">-i</text:span> <text:span text:style-name="highlight_st_h">'s/\r$//'</text:span> your_script.sh</text:p>
          </table:table-cell>
        </table:table-row>
      </table:table>
      <text:h text:style-name="Heading_20_3" text:outline-level="3"><text:bookmark-start text:name="__RefHeading___method_2use_dos2unix_cleanest_method_14"/><text:bookmark-start text:name="method_2use_dos2unix_cleanest_method"/>Method 2: Use dos2unix (Cleanest method)<text:bookmark-end text:name="__RefHeading___method_2use_dos2unix_cleanest_method_14"/><text:bookmark-end text:name="method_2use_dos2unix_cleanest_method"/></text:h>
      <text:p text:style-name="Text_20_body">If you have <text:span text:style-name="Source_20_Text">dos2unix</text:span> installed (or want to install it via <text:span text:style-name="Source_20_Text">sudo apt install dos2unix</text:span>), it fixes the file instantly:</text:p>
      <table:table table:style-name="Table">
        <table:table-column table:style-name="odt_auto_style_table_column_13_1"/>
        <table:table-row>
          <table:table-cell office:value-type="string" table:style-name="tablecell">
            <text:p text:style-name="Preformatted_20_Text">dos2unix your_script.sh</text:p>
          </table:table-cell>
        </table:table-row>
      </table:table>
      <text:h text:style-name="Heading_20_3" text:outline-level="3"><text:bookmark-start text:name="__RefHeading___method_3fix_it_in_vs_code_15"/><text:bookmark-start text:name="method_3fix_it_in_vs_code"/>Method 3: Fix it in VS Code<text:bookmark-end text:name="__RefHeading___method_3fix_it_in_vs_code_15"/><text:bookmark-end text:name="method_3fix_it_in_vs_code"/></text:h>
      <text:p text:style-name="Text_20_body">If you are editing the file in Windows using VS Code:</text:p>
      <text:list text:style-name="List_20_1" text:continue-numbering="false">
        <text:list-item>
          <text:p text:style-name="List_20_1_Content_First"> Look at the bottom right corner of the VS Code window.</text:p>
        </text:list-item>
        <text:list-item>
          <text:p text:style-name="List_20_1_Content"> Click on CRLF.</text:p>
        </text:list-item>
        <text:list-item>
          <text:p text:style-name="List_20_1_Content"> Select LF from the drop-down menu.</text:p>
        </text:list-item>
        <text:list-item>
          <text:p text:style-name="List_20_1_Content_Last"> Save the file.</text:p>
        </text:list-item>
      </text:list>
      <text:h text:style-name="Heading_20_3" text:outline-level="3"><text:bookmark-start text:name="__RefHeading___using_git_how_to_prevent_this_in_the_future_16"/><text:bookmark-start text:name="using_git_how_to_prevent_this_in_the_future"/>Using git, how to prevent this in the future<text:bookmark-end text:name="__RefHeading___using_git_how_to_prevent_this_in_the_future_16"/><text:bookmark-end text:name="using_git_how_to_prevent_this_in_the_future"/></text:h>
      <text:p text:style-name="Text_20_body">If you use Git, you can configure it to automatically handle line endings properly across Windows and WSL by running:</text:p>
      <table:table table:style-name="Table">
        <table:table-column table:style-name="odt_auto_style_table_column_14_1"/>
        <table:table-row>
          <table:table-cell office:value-type="string" table:style-name="tablecell">
            <text:p text:style-name="Preformatted_20_Text"><text:span text:style-name="highlight_kw2">git config</text:span> <text:span text:style-name="highlight_re5">--global</text:span> core.autocrlf <text:span text:style-name="highlight_kw2">false</text:span></text:p>
          </table:table-cell>
        </table:table-row>
      </table:table>
      <text:h text:style-name="Heading_20_2" text:outline-level="2"><text:bookmark-start text:name="__RefHeading___writing_conventional_commit_message_17"/><text:bookmark-start text:name="writing_conventional_commit_message"/>Writing conventional commit message<text:bookmark-end text:name="__RefHeading___writing_conventional_commit_message_17"/><text:bookmark-end text:name="writing_conventional_commit_message"/></text:h>
      <text:p text:style-name="Text_20_body">source : <text:a xlink:type="simple" xlink:href="https://www.conventionalcommits.org/en/v1.0.0/" text:style-name="Internet_20_link" text:visited-style-name="Visited_20_Internet_20_Link">https://www.conventionalcommits.org/en/v1.0.0/</text:a> </text:p>
      <text:p text:style-name="Text_20_body">A conventional commit message follows the strict structure <text:span text:style-name="Source_20_Text">&lt;type&gt;[optional scope]: &lt;description&gt;</text:span>, aligning with the Conventional Commits specification. </text:p>
      <text:p text:style-name="Text_20_body">It uses standard types like <text:span text:style-name="Source_20_Text">feat</text:span> (feature) and <text:span text:style-name="Source_20_Text">fix</text:span> (bug fix) to create a clean, automated, and machine-readable project history.</text:p>
      <text:p text:style-name="Text_20_body">Core Structure</text:p>
      <text:list text:style-name="List_20_1" text:continue-numbering="false">
        <text:list-item>
          <text:p text:style-name="List_20_1_Content_First"> Header: <text:span text:style-name="Source_20_Text">&lt;type&gt;(&lt;scope&gt;): &lt;description&gt;</text:span> (Required)</text:p>
        </text:list-item>
        <text:list-item>
          <text:p text:style-name="List_20_1_Content"> Body: Detailed explanation of the what and why (Optional)</text:p>
        </text:list-item>
        <text:list-item>
          <text:p text:style-name="List_20_1_Content_Last"> Footer: Issue tracking references or breaking changes (Optional)</text:p>
        </text:list-item>
      </text:list>
      <text:p text:style-name="Text_20_body">Common Commit Types</text:p>
      <text:list text:style-name="List_20_1" text:continue-numbering="false">
        <text:list-item>
          <text:p text:style-name="List_20_1_Content_First"> feat: A new feature for the user or API</text:p>
        </text:list-item>
        <text:list-item>
          <text:p text:style-name="List_20_1_Content"> fix: A bug fix for the codebase</text:p>
        </text:list-item>
        <text:list-item>
          <text:p text:style-name="List_20_1_Content"> docs: Changes to documentation (like README)</text:p>
        </text:list-item>
        <text:list-item>
          <text:p text:style-name="List_20_1_Content"> style: Formatting changes that do not affect code logic (white space, semicolons)</text:p>
        </text:list-item>
        <text:list-item>
          <text:p text:style-name="List_20_1_Content"> refactor: Code restructuring that neither fixes a bug nor adds a feature</text:p>
        </text:list-item>
        <text:list-item>
          <text:p text:style-name="List_20_1_Content"> perf: Performance improvementstest: Adding or updating tests</text:p>
        </text:list-item>
        <text:list-item>
          <text:p text:style-name="List_20_1_Content_Last"> chore: Maintenance tasks or build/tooling changes</text:p>
        </text:list-item>
      </text:list>
      <text:p text:style-name="Text_20_body">Quick Rules to Follow</text:p>
      <text:list text:style-name="List_20_1" text:continue-numbering="false">
        <text:list-item>
          <text:p text:style-name="List_20_1_Content_First"> Write the description in the imperative present tense (e.g., “add”, not “added” or “adds”).</text:p>
        </text:list-item>
        <text:list-item>
          <text:p text:style-name="List_20_1_Content"> Keep the first line under 50 characters and do not add a period at the end.</text:p>
        </text:list-item>
        <text:list-item>
          <text:p text:style-name="List_20_1_Content_Last"> Append ! after the type/scope (e.g., feat(api)!:) to signal a breaking change.</text:p>
        </text:list-item>
      </text:list>
      <text:h text:style-name="Heading_20_1" text:outline-level="1"><text:bookmark-start text:name="__RefHeading___using_git_with_windows_18"/><text:bookmark-start text:name="using_git_with_windows"/>Using Git with windows<text:bookmark-end text:name="__RefHeading___using_git_with_windows_18"/><text:bookmark-end text:name="using_git_with_windows"/></text:h>
      <text:p text:style-name="Text_20_body"><draw:frame draw:style-name="mediacenter" draw:name="6" text:anchor-type="paragraph" draw:z-index="6" svg:width="5.8208333333333cm" style:rel-width="100%" svg:height="2.4341666666667cm" style:rel-height="scale"><draw:image xlink:href="Pictures/efa28d4f053bc1dcf779263a37055d55.png" xlink:type="simple" xlink:show="embed" xlink:actuate="onLoad"/></draw:frame></text:p>
      <text:p text:style-name="Text_20_body">To use git directly with windows, you need to install it from <text:a xlink:type="simple" xlink:href="https://git-scm.com/install/windows" text:style-name="Internet_20_link" text:visited-style-name="Visited_20_Internet_20_Link">https://git-scm.com/install/windows</text:a></text:p>
      <text:p text:style-name="Text_20_body">Inside windows explorer you can access git using a gui or a shell bash as viewed in this courses :</text:p>
      <text:p text:style-name="Text_20_body"><draw:frame draw:style-name="mediacenter" draw:name="7" text:anchor-type="paragraph" draw:z-index="7" svg:width="9.2075cm" style:rel-width="100%" svg:height="12.620625cm" style:rel-height="scale"><draw:image xlink:href="Pictures/77131f8bb9b65fed73cbf03b86995055.png" xlink:type="simple" xlink:show="embed" xlink:actuate="onLoad"/></draw:frame></text:p>
      <text:p text:style-name="Text_20_body"><draw:frame draw:style-name="mediacenter" draw:name="8" text:anchor-type="paragraph" draw:z-index="8" svg:width="23.680208333333cm" style:rel-width="100%" svg:height="12.885208333333cm" style:rel-height="scale"><draw:image xlink:href="Pictures/50fc890cc095b163580cd7894aa2f02c.png" xlink:type="simple" xlink:show="embed" xlink:actuate="onLoad"/></draw:frame></text:p>
      <text:p text:style-name="Text_20_body"><draw:frame draw:style-name="mediacenter" draw:name="9" text:anchor-type="paragraph" draw:z-index="9" svg:width="19.076458333333cm" style:rel-width="100%" svg:height="10.900833333333cm" style:rel-height="scale"><draw:image xlink:href="Pictures/6e9c03b5027d1cf24566c7512761b31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4::14:42</meta:creation-date>
    <dc:creator>Generated</dc:creator>
    <dc:date>2026-08-14T04::14:42</dc:date>
    <dc:language>en-US</dc:language>
    <meta:editing-cycles>1</meta:editing-cycles>
    <meta:editing-duration>PT0S</meta:editing-duration>
    <dc:title>brasil:courses:git_gitlab:1_git_gitlab_prerequisites</dc:title>
  </office:meta>
</office:document-meta>
</file>