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2b3e4d7eca7c993e2d322cdda4812a.png"/>
  <manifest:file-entry manifest:media-type="image/png" manifest:full-path="Pictures/9e12b8f45826cbe0766983d23cf40d88.png"/>
  <manifest:file-entry manifest:media-type="image/png" manifest:full-path="Pictures/b3261fbb23edf689e0e175276132fe39.png"/>
  <manifest:file-entry manifest:media-type="image/png" manifest:full-path="Pictures/6dc6af6bf1118933043163046da270af.png"/>
  <manifest:file-entry manifest:media-type="image/png" manifest:full-path="Pictures/7a9e03335c160417e57f8de3abc10d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bookmark text:name="brasil:courses:git_gitlab:2_git_gitlab_course"/>Get a offline copy of this page by clicking the libreoffice writer icon</text:span> 
</text:p>
          </table:table-cell>
        </table:table-row>
      </table:table>
      <text:h text:style-name="Heading_20_1" text:outline-level="1"><text:bookmark-start text:name="__RefHeading___git_gitlab_courses_ufu_2026_1"/><text:bookmark-start text:name="git_gitlab_courses_ufu_2026"/>Git/Gitlab courses UFU 2026<text:bookmark-end text:name="__RefHeading___git_gitlab_courses_ufu_2026_1"/><text:bookmark-end text:name="git_gitlab_courses_ufu_2026"/></text:h>
      <text:p text:style-name="Text_20_body"><draw:frame draw:style-name="media" draw:name="0" text:anchor-type="as-char" draw:z-index="0" svg:width="5.2916666666667cm" style:rel-width="100%" svg:height="2.2117513020833cm" style:rel-height="scale"><draw:image xlink:href="Pictures/662b3e4d7eca7c993e2d322cdda4812a.png" xlink:type="simple" xlink:show="embed" xlink:actuate="onLoad"/></draw:frame><draw:frame draw:style-name="media" draw:name="1" text:anchor-type="as-char" draw:z-index="1" svg:width="7.9375cm" style:rel-width="100%" svg:height="1.7286111111111cm" style:rel-height="scale"><draw:image xlink:href="Pictures/9e12b8f45826cbe0766983d23cf40d88.png" xlink:type="simple" xlink:show="embed" xlink:actuate="onLoad"/></draw:frame></text:p>
      <text:p text:style-name="Text_20_body"><draw:frame draw:style-name="mediacenter" draw:name="2" text:anchor-type="paragraph" draw:z-index="2" svg:width="15.875cm" svg:height="10.870073891626cm"><draw:image xlink:href="Pictures/b3261fbb23edf689e0e175276132fe39.png" xlink:type="simple" xlink:show="embed" xlink:actuate="onLoad"/></draw:frame></text:p>
      <text:h text:style-name="Heading_20_1" text:outline-level="1"><text:bookmark-start text:name="__RefHeading___course_materials_2"/><text:bookmark-start text:name="course_materials"/>Course materials<text:bookmark-end text:name="__RefHeading___course_materials_2"/><text:bookmark-end text:name="course_materials"/></text:h>
      <text:p text:style-name="Text_20_body"><draw:a xlink:type="simple" xlink:href="https://wiki.morere.eu/lib/exe/fetch.php?media=brasil:courses:coursgitgitlabue701_english.pdf"><draw:frame draw:style-name="mediacenter" draw:name="3" text:anchor-type="paragraph" draw:z-index="3" svg:width="15.875cm" svg:height="8.8747935590421cm"><draw:image xlink:href="Pictures/6dc6af6bf1118933043163046da270af.pn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 <text:a xlink:type="simple" xlink:href="https://wiki.morere.eu/lib/exe/fetch.php?media=brasil:courses:coursgitgitlabue701_english.pdf" text:style-name="Internet_20_link" text:visited-style-name="Visited_20_Internet_20_Link">coursgitgitlabue701_english.pdf</text:a></text:p>
        </text:list-item>
      </text:list>
      <text:h text:style-name="Heading_20_1" text:outline-level="1"><text:bookmark-start text:name="__RefHeading___practical_work_supports_3"/><text:bookmark-start text:name="practical_work_supports"/>Practical work supports<text:bookmark-end text:name="__RefHeading___practical_work_supports_3"/><text:bookmark-end text:name="practical_work_supports"/></text:h>
      <text:p text:style-name="Text_20_body"><text:a xlink:type="simple" xlink:href="https://wiki.morere.eu/lib/exe/fetch.php?media=brasil:courses:gitonline.mp4" text:style-name="Internet_20_link" text:visited-style-name="Visited_20_Internet_20_Link">gitonline.mp4</text:a></text:p>
      <text:list text:style-name="List_20_1" text:continue-numbering="false">
        <text:list-item>
          <text:p text:style-name="LastListParagraph_List_20_1_Content_First"> <text:a xlink:type="simple" xlink:href="https://learngitbranching.js.org/?NODEMO=&amp;locale=pt_BR" text:style-name="Internet_20_link" text:visited-style-name="Visited_20_Internet_20_Link">https://learngitbranching.js.org/?NODEMO=&amp;locale=pt_BR</text:a></text:p>
        </text:list-item>
      </text:list>
      <text:p text:style-name="Text_20_body"><draw:frame draw:style-name="mediacenter" draw:name="4" text:anchor-type="paragraph" draw:z-index="4" svg:width="27.093333333333cm" style:rel-width="100%" svg:height="16.945559566787cm" style:rel-height="scale"><draw:image xlink:href="Pictures/7a9e03335c160417e57f8de3abc10d6a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wiki.morere.eu/lib/exe/fetch.php?media=brasil:courses:sujet_exercice_v2_en_us.pdf" text:style-name="Internet_20_link" text:visited-style-name="Visited_20_Internet_20_Link">sujet_exercice_v2_en_us.pdf</text:a></text:p>
        </text:list-item>
        <text:list-item>
          <text:p text:style-name="List_20_1_Content_Last"> <text:a xlink:type="simple" xlink:href="https://wiki.morere.eu/lib/exe/fetch.php?media=brasil:courses:sujet_exercice_v2_pt_br.pdf" text:style-name="Internet_20_link" text:visited-style-name="Visited_20_Internet_20_Link">sujet_exercice_v2_pt_br.pdf</text:a></text:p>
        </text:list-item>
      </text:list>
      <text:h text:style-name="Heading_20_1" text:outline-level="1"><text:bookmark-start text:name="__RefHeading___useful_files_4"/><text:bookmark-start text:name="useful_files"/>Useful files<text:bookmark-end text:name="__RefHeading___useful_files_4"/><text:bookmark-end text:name="useful_files"/></text:h>
      <text:list text:style-name="List_20_1" text:continue-numbering="false">
        <text:list-item>
          <text:p text:style-name="List_20_1_Content_First"> zip file for files <text:span text:style-name="Source_20_Text">sf1a.c, sf1b.c, sf1.c</text:span> <text:a xlink:type="simple" xlink:href="https://wiki.morere.eu/lib/exe/fetch.php?media=brasil:courses:sfx.zip" text:style-name="Internet_20_link" text:visited-style-name="Visited_20_Internet_20_Link">sfx.zip</text:a></text:p>
        </text:list-item>
        <text:list-item>
          <text:p text:style-name="List_20_1_Content"> <text:span text:style-name="Source_20_Text">profile.sh, gitconfig.sh</text:span> files <text:a xlink:type="simple" xlink:href="https://wiki.morere.eu/lib/exe/fetch.php?media=brasil:courses:config.zip" text:style-name="Internet_20_link" text:visited-style-name="Visited_20_Internet_20_Link">config.zip</text:a></text:p>
        </text:list-item>
        <text:list-item>
          <text:p text:style-name="List_20_1_Content_Last"> source code for compilation <text:a xlink:type="simple" xlink:href="https://wiki.morere.eu/lib/exe/fetch.php?media=brasil:courses:codesource.zip" text:style-name="Internet_20_link" text:visited-style-name="Visited_20_Internet_20_Link">codesource.zip</text:a></text:p>
        </text:list-item>
      </text:list>
      <text:h text:style-name="Heading_20_1" text:outline-level="1"><text:bookmark-start text:name="__RefHeading___links_5"/><text:bookmark-start text:name="links"/>Links<text:bookmark-end text:name="__RefHeading___links_5"/><text:bookmark-end text:name="links"/></text:h>
      <text:list text:style-name="List_20_1" text:continue-numbering="false">
        <text:list-item>
          <text:p text:style-name="List_20_1_Content_First"> <text:a xlink:type="simple" xlink:href="https://git-scm.com/docs/user-manual" text:style-name="Internet_20_link" text:visited-style-name="Visited_20_Internet_20_Link">https://git-scm.com/docs/user-manual</text:a></text:p>
        </text:list-item>
        <text:list-item>
          <text:p text:style-name="List_20_1_Content"> <text:a xlink:type="simple" xlink:href="https://wiki.morere.eu/lib/exe/fetch.php?media=brasil:courses:progit.pdf" text:style-name="Internet_20_link" text:visited-style-name="Visited_20_Internet_20_Link">progit.pdf</text:a></text:p>
        </text:list-item>
        <text:list-item>
          <text:p text:style-name="List_20_1_Content"> <text:a xlink:type="simple" xlink:href="https://wiki.morere.eu/lib/exe/fetch.php?media=brasil:courses:gitmemo.pdf" text:style-name="Internet_20_link" text:visited-style-name="Visited_20_Internet_20_Link">gitmemo.pdf</text:a></text:p>
        </text:list-item>
        <text:list-item>
          <text:p text:style-name="List_20_1_Content_Last"> <text:a xlink:type="simple" xlink:href="https://waludo.com/pt-br/docs/git-memo/" text:style-name="Internet_20_link" text:visited-style-name="Visited_20_Internet_20_Link">https://waludo.com/pt-br/docs/git-memo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02::38:24</meta:creation-date>
    <dc:creator>Generated</dc:creator>
    <dc:date>2026-08-13T02::38:24</dc:date>
    <dc:language>en-US</dc:language>
    <meta:editing-cycles>1</meta:editing-cycles>
    <meta:editing-duration>PT0S</meta:editing-duration>
    <dc:title>brasil:courses:git_gitlab:2_git_gitlab_course</dc:title>
  </office:meta>
</office:document-meta>
</file>